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41 grondgebonden woningen aan de Seilskade 1 t/m 53, 2 t/m 20 en 88 t/m 94  (Middelsee) te Leeuwarden (OV-2024-003762)</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bouwen van 41 grondgebonden woningen aan de Seilskade 1 t/m 53, 2 t/m 20 en 88 t/m 94  (Middelsee) te Leeuwarden. Bij ons geregistreerd onder kenmerk: OV-2024-003762. De verzenddatum van de omgevingsvergunning is 02-10-202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last-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20706</text:span><text:line-break/><text:date style:data-style-name="dag" text:fixed="true" text:date-value="2024-10-04"/><text:line-break/><text:date style:data-style-name="jaar" text:fixed="true" text:date-value="2024-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0706</text:span><text:date style:data-style-name="nicedate" text:fixed="true" text:date-value="2024-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0706</text:span><text:date style:data-style-name="nicedate" text:fixed="true" text:date-value="2024-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3762</meta:user-defined>
    <dc:language>nl</dc:language>
    <meta:user-defined meta:name="OVERHEIDop.locatietype/OVERHEIDop.gebiedsmarkering">Vlak</meta:user-defined>
    <meta:user-defined meta:name="DC.title">Verleende omgevingsvergunning voor het bouwen van 41 grondgebonden woningen aan de Seilskade 1 t/m 53, 2 t/m 20 en 88 t/m 94  (Middelsee) te Leeuwarden (OV-2024-003762)</meta:user-defined>
    <meta:user-defined meta:name="DCTERMS.W3CDTF/DCTERMS.available">2024-10-04</meta:user-defined>
    <meta:user-defined meta:name="DCTERMS.W3CDTF/OVERHEIDop.jaargang">2024</meta:user-defined>
    <meta:user-defined meta:name="OVERHEIDop.publicationIssue">420706</meta:user-defined>
    <meta:user-defined meta:name="OVERHEIDop.GmbID/DC.identifier">gmb-2024-420706</meta:user-defined>
    <meta:user-defined meta:name="OVERHEIDop.versieInformatie"/>
  </office:meta>
</office:document-meta>
</file>