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2-10-2024 hebben wij met een buitenplanse afwijking een reguliere omgevingsvergunning verleend voor het bouwen van een bedrijfshal op het adres Holterweg 30 7475AW Markelo. Deze vergunning staat ingeschreven onder zaaknummer 000069323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20510</text:span><text:line-break/><text:date style:data-style-name="dag" text:fixed="true" text:date-value="2024-10-04"/><text:line-break/><text:date style:data-style-name="jaar" text:fixed="true" text:date-value="2024-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510</text:span><text:date style:data-style-name="nicedate" text:fixed="true" text:date-value="2024-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510</text:span><text:date style:data-style-name="nicedate" text:fixed="true" text:date-value="2024-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693238</meta:user-defined>
    <meta:user-defined meta:name="DCTERMS.abstract">het bouwen van een bedrijfshal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p 02-10-2024 hebben wij met een buitenplanse afwijking een reguliere omgevingsvergunning verleend voor het bouwen van een bedrijfshal op het adres Holterweg 30 7475AW Markelo. Deze vergunning staat ingeschreven onder zaaknummer 0000693238.</meta:user-defined>
    <meta:user-defined meta:name="DCTERMS.W3CDTF/DCTERMS.available">2024-10-04</meta:user-defined>
    <meta:user-defined meta:name="DCTERMS.W3CDTF/OVERHEIDop.jaargang">2024</meta:user-defined>
    <meta:user-defined meta:name="OVERHEIDop.publicationIssue">420510</meta:user-defined>
    <meta:user-defined meta:name="OVERHEIDop.GmbID/DC.identifier">gmb-2024-420510</meta:user-defined>
    <meta:user-defined meta:name="OVERHEIDop.versieInformatie"/>
  </office:meta>
</office:document-meta>
</file>