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Doelstraat 13 2011XA Haarlem, 0392-2024-0081221, het verbouwen en verduurzamen van de kokerij, het aanbrengen van een nieuwe deur en het bouwen van een serre in de patio, in een Gemeentelijk monument, verzonden 02-10-2024</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uitsluitend op afspraak in te zien van maandag tot en met vrijdag van 11.00-16.00 uur en op donderdag van 11.00-20.00 uur in de publiekshal van de Raakspoort, Zijlvest 39, 2011 VB te Haarlem (hoek Zijlvest/Raaks). Voor het maken van een afspraak of voor meer informatie belt u telefoonnummer 14023.</text:p>
            <text:p text:style-name="common-al">Het besluit en de bijbehorende stukken zijn uitsluitend op te vragen door te mailen naar bedrijven-omgeving@haarlem.nl</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20275</text:span><text:line-break/><text:date style:data-style-name="dag" text:fixed="true" text:date-value="2024-10-04"/><text:line-break/><text:date style:data-style-name="jaar" text:fixed="true" text:date-value="2024-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0275</text:span><text:date style:data-style-name="nicedate" text:fixed="true" text:date-value="2024-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0275</text:span><text:date style:data-style-name="nicedate" text:fixed="true" text:date-value="2024-10-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7/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4-0081221</meta:user-defined>
    <meta:user-defined meta:name="DCTERMS.abstract">het verbouwen en verduurzamen van de kokerij, het aanbrengen van een nieuwe deur en het bouwen van een serre in de patio, in een Gemeentelijk monument</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Doelstraat 13 2011XA Haarlem, 0392-2024-0081221, het verbouwen en verduurzamen van de kokerij, het aanbrengen van een nieuwe deur en het bouwen van een serre in de patio, in een Gemeentelijk monument, verzonden 02-10-2024</meta:user-defined>
    <meta:user-defined meta:name="DCTERMS.W3CDTF/DCTERMS.available">2024-10-04</meta:user-defined>
    <meta:user-defined meta:name="DCTERMS.W3CDTF/OVERHEIDop.jaargang">2024</meta:user-defined>
    <meta:user-defined meta:name="OVERHEIDop.publicationIssue">420275</meta:user-defined>
    <meta:user-defined meta:name="OVERHEIDop.GmbID/DC.identifier">gmb-2024-420275</meta:user-defined>
    <meta:user-defined meta:name="OVERHEIDop.versieInformatie"/>
  </office:meta>
</office:document-meta>
</file>