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TIJDELIJK GEBRUIK OPENBARE RUIMTE, K. R. POSTSTRAAT NAAST NUMMER 91-1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tijdelijk gebruik openbare ruimte op het perceel K. R. Poststraat naast nummer 91-1 Heerenveen</text:p>
            <text:p text:style-name="common-al">(01-10-2024)</text:p>
            <text:p text:style-name="common-al">
            
          </text:p>
            <text:p text:style-name="common-al">
            <text:span text:style-name="nadrukvet">Rechtsbescherming</text:span>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
            <text:span text:style-name="nadrukvet">Verzoek om een voorlopige voorziening</text:span>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418735</text:span><text:line-break/><text:date style:data-style-name="dag" text:fixed="true" text:date-value="2024-10-03"/><text:line-break/><text:date style:data-style-name="jaar" text:fixed="true" text:date-value="2024-10-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8735</text:span><text:date style:data-style-name="nicedate" text:fixed="true" text:date-value="2024-10-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418735</text:span><text:date style:data-style-name="nicedate" text:fixed="true" text:date-value="2024-10-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7/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4.447953</meta:user-defined>
    <dc:language>nl</dc:language>
    <meta:user-defined meta:name="OVERHEIDop.locatietype/OVERHEIDop.gebiedsmarkering">Lijn</meta:user-defined>
    <meta:user-defined meta:name="DC.title">VERLENING OMGEVINGSVERGUNNING, TIJDELIJK GEBRUIK OPENBARE RUIMTE, K. R. POSTSTRAAT NAAST NUMMER 91-1 HEERENVEEN</meta:user-defined>
    <meta:user-defined meta:name="DCTERMS.W3CDTF/DCTERMS.available">2024-10-03</meta:user-defined>
    <meta:user-defined meta:name="DCTERMS.W3CDTF/OVERHEIDop.jaargang">2024</meta:user-defined>
    <meta:user-defined meta:name="OVERHEIDop.publicationIssue">418735</meta:user-defined>
    <meta:user-defined meta:name="OVERHEIDop.GmbID/DC.identifier">gmb-2024-418735</meta:user-defined>
    <meta:user-defined meta:name="OVERHEIDop.versieInformatie"/>
  </office:meta>
</office:document-meta>
</file>