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der ophogen van het werkterrein aan Havenweg – Oude Lakerweg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Melding toepassing bouwstoffen / Havenweg – Oude Lakerweg te Echt / Echt-Susteren / ingekomen 19 september 2024 / het verder ophogen van het werkterrei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18693</text:span><text:line-break/><text:date style:data-style-name="dag" text:fixed="true" text:date-value="2024-10-03"/><text:line-break/><text:date style:data-style-name="jaar" text:fixed="true" text:date-value="2024-10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8693</text:span><text:date style:data-style-name="nicedate" text:fixed="true" text:date-value="2024-10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8693</text:span><text:date style:data-style-name="nicedate" text:fixed="true" text:date-value="2024-10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29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Melding voor het verder ophogen van het werkterrein aan Havenweg – Oude Lakerweg te Echt</meta:user-defined>
    <meta:user-defined meta:name="DCTERMS.W3CDTF/DCTERMS.available">2024-10-03</meta:user-defined>
    <meta:user-defined meta:name="DCTERMS.W3CDTF/OVERHEIDop.jaargang">2024</meta:user-defined>
    <meta:user-defined meta:name="OVERHEIDop.publicationIssue">418693</meta:user-defined>
    <meta:user-defined meta:name="OVERHEIDop.GmbID/DC.identifier">gmb-2024-418693</meta:user-defined>
    <meta:user-defined meta:name="OVERHEIDop.versieInformatie"/>
  </office:meta>
</office:document-meta>
</file>