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10-01om10.49.08if8623823-2c54-4ac0-a78a-dc1e94adb90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opheffen parkeerschijfzone Schoolstraat te Noordwijkerhout</text:p>
      <text:section text:name="regeling_id1-3-2" text:style-name="regeling">
        <text:section text:name="aanhef_id1-3-2-1" text:style-name="aanhef">
          <text:p text:style-name="aanhef_wie">College van burgemeester en wethouders van de gemeente Noordwijk, </text:p>
          <text:p text:style-name="aanhef_wie">(Verkeersbesluit gemeente Noordwijk)</text:p>
          <text:p text:style-name="aanhef_wie">Ons kenmerk: 754518</text:p>
          <text:section text:name="considerans_id1-3-2-1-4" text:style-name="considerans">
            <text:p text:style-name="tussenkopcur">
            <text:span text:style-name="nadrukvet">Gelet op:</text:span>
          </text:p>
            <text:p text:style-name="considerans.al">- artikel 18 eerste lid, onder d van de Wegenverkeerswet 1994 (hierna: WVW 1994) zijn burgemeester en wethouders bevoegd tot het nemen van verkeersbesluiten in de gemeente Noordwijk;</text:p>
            <text:p text:style-name="considerans.al">- artikel 15, eerste lid, van de WVW 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nsiderans.al">- artikel 15, tweede lid, van de WVW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en  </text:p>
            <text:p text:style-name="considerans.al">
            <text:span text:style-name="nadrukvet">Overwegende dat:</text:span>
          </text:p>
            <text:p text:style-name="considerans.al">- de in dit verkeersbesluit genoemde wegen in eigendom, beheer en onderhoud van de gemeente Noordwijk zijn;  </text:p>
            <text:p text:style-name="considerans.al">- de in dit verkeersbesluit genoemde wegen gelegen zijn binnen de bebouwde kom van de gemeente Noordwijk;  </text:p>
            <text:p text:style-name="considerans.al">- de Schoolstraat is gecategoriseerd als erftoegangsweg binnen de bebouwde kom met een maximumsnelheid van 30km/u;</text:p>
            <text:p text:style-name="considerans.al">- de verkeersfunctie op een erftoegangsweg ondergeschikt is aan de verblijfsfunctie;</text:p>
            <text:p text:style-name="considerans.al">- aan de Schoolstraat een drukbezochte winkel was gevestigd;</text:p>
            <text:p text:style-name="considerans.al">- het om reden van een eerlijke verdeling van de beperkt beschikbare parkeerruimte nabij deze winkel noodzakelijk was om een maximale parkeerduur in te stellen;</text:p>
            <text:p text:style-name="considerans.al">- dit gerealiseerd is door het instellen van een parkeerschijfzone op vijf parkeervakken nabij het kruispunt van de Schoolstraat met de Kleine Schoolstraat/Nieuwe Duinstraat, geldend gedurende het tijdvak van maandag t/m zaterdag 8 tot 18 uur;</text:p>
            <text:p text:style-name="considerans.al">- daarbij een maximale parkeerduur van een half uur is gesteld en de betreffende parkeervakken zijn voorzien van een blauwe streep;</text:p>
            <text:p text:style-name="considerans.al">- gebleken is dat er na het sluiten van de winkel geen reden is om de parkeerschijfzone in stand te houden;</text:p>
            <text:p text:style-name="considerans.al">- in verband daarmee de parkeerschijfzone wordt opgeheven door het verwijderen van de betreffende borden E10 en E11; </text:p>
            <text:p text:style-name="considerans.al">-overeenkomstig artikel 24 van het BABW overleg met de (gemachtigde van de) korpschef van de politie Eenheid Den Haag heeft plaatsgevonden, welke heeft geadviseerd op de voorgestelde maatregel;</text:p>
            <text:p text:style-name="considerans.al">- het feit dat, overeenkomstig artikel 26 van het BABW, dit besluit bekendgemaakt wordt door publicatie in het Gemeenteblad. </text:p>
            <text:p text:style-name="considerans.al">
            <text:span text:style-name="nadrukcur">Grondslag:  </text:span>
          </text:p>
            <text:p text:style-name="considerans.al">Wij zijn van mening dat, mede gelet op artikel 2, lid 1, sub a t/m d, van de WVW 1994 en artikel 21 van het BABW op de wegen in het bovengenoemde gebied maatregelen dienen te worden genomen met als doel:  </text:p>
            <text:p text:style-name="considerans.al">- het in stand houden van de weg en het waarborgen van de bruikbaarheid daarvan;  </text:p>
            <text:p text:style-name="considerans.al">Geen van de overige in artikel 2 van de WVW 1994 genoemde belangen zijn in het geding bij het treffen van deze verkeersmaatregel.</text:p>
            <text:p text:style-name="considerans.al">overwegende dat op basis van bovenstaande overweging en met inachtneming van:  </text:p>
            <text:p text:style-name="considerans.al">- de Wegenverkeerswet 1994;  </text:p>
            <text:p text:style-name="considerans.al">- het Besluit Administratieve Bepalingen inzake het Wegverkeer;  </text:p>
            <text:p text:style-name="considerans.al">- uitvoeringsvoorschriften BABW inzake verkeerstekens;  </text:p>
            <text:p text:style-name="considerans.al">- het Reglement Verkeersregels en Verkeerstekens 1990;  </text:p>
            <text:p text:style-name="considerans.al">- de Algemene wet bestuursrecht;  </text:p>
            <text:p text:style-name="considerans.al">- het verkeersbordenboek (VNVF);  </text:p>
            <text:p text:style-name="considerans.al">- het mandaatbesluit van de gemeente Noordwijk (Mandaatregeling gemeente Noordwijk, juli 2021);  </text:p>
            <text:p text:style-name="considerans.al">wij bevoegd zijn dit besluit te nemen;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text:p>
            <text:list text:style-name="id1-3-2-2-1-2">
              <text:list-item text:style-override="id1-3-2-2-1-2-1">
                <text:number>1.</text:number>
                <text:p text:style-name="al">tot het verwijderen van borden E10 en E11 van bijlage 1 van het RVV 1990 met de bijbehorende onderborden van de Schoolstraat ter hoogte van het kruispunt met de Kleine Schoolstraat/Nieuwe Duinstraat;</text:p>
              </text:list-item>
            </text:list>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120.1mm"><draw:image xlink:href="Pictures/Schermafbeelding2024-10-01om10.49.08if8623823-2c54-4ac0-a78a-dc1e94adb908.png" xlink:type="simple"/></draw:frame></text:p>
            </text:section></draw:text-box></draw:frame>
          </text:p>
            <text:p text:style-name="common-al">
            <text:span text:style-name="nadrukcur">Burgemeester en wethouders van Noordwijk,  </text:span>
          </text:p>
            <text:p text:style-name="common-al">
            <text:span text:style-name="nadrukcur">namens dezen:  </text:span>
          </text:p>
            <text:p text:style-name="common-al">
            <text:span text:style-name="nadrukcur">De Clustermanager  </text:span>
          </text:p>
            <text:p text:style-name="common-al">
            <text:span text:style-name="nadrukcur">J. Went  </text:span>
          </text:p>
            <text:p text:style-name="common-al">
            <text:span text:style-name="nadrukcur">Datum besluit: </text:span>
            <text:span text:style-name="nadrukcur">09-09-2024</text:span>
          </text:p>
            <text:p text:style-name="common-al">Tegen dit besluit kan iedere belanghebbende op grond van het bepaalde in de Algemene wet bestuursrecht binnen zes weken na de dag van openbare kennisgeving een gemotiveerd bezwaarschrift indienen bij het college van burgemeester en wethouders van Noordwijk, Postbus 298, 2200 AG Noordwijk, onder  </text:p>
            <text:p text:style-name="common-al">vermelding van ‘bezwaarschrift’. Het bezwaarschrift moet ondertekend zijn en tenminste de naam en  het adres van de indiener, de dagtekening, een omschrijving van het besluit waartegen het bezwaar is  gericht en de gronden van het bezwaar bevatten.  </text:p>
            <text:p text:style-name="last-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s Gravenhage, sector bestuursrecht, Postbus 20302, 2500 EH ’s-Gravenhage vragen een voorlopige  voorziening te treffen. Voor het behandelen van een dergelijk verzoek wordt griffierecht gehev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418471</text:span><text:line-break/><text:date style:data-style-name="dag" text:fixed="true" text:date-value="2024-10-03"/><text:line-break/><text:date style:data-style-name="jaar" text:fixed="true" text:date-value="2024-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8471</text:span><text:date style:data-style-name="nicedate" text:fixed="true" text:date-value="2024-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8471</text:span><text:date style:data-style-name="nicedate" text:fixed="true" text:date-value="2024-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Noordwijk</meta:user-defined>
    <meta:user-defined meta:name="OVERHEID.Gemeente/OVERHEID.authority">Noordwijk</meta:user-defined>
    <meta:user-defined meta:name="OVERHEID.Informatietype/DC.type">officiële publicatie</meta:user-defined>
    <meta:user-defined meta:name="OVERHEIDop.Rubriek/DC.type">verkeersbesluit of -mededeling</meta:user-defined>
    <meta:user-defined meta:name="OVERHEID.Gemeente/DCTERMS.publisher">Noord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ordwijk - Verkeersbesluit opheffen parkeerschijfzone - Schoolstraat te Noordwijkerhou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54518</meta:user-defined>
    <meta:user-defined meta:name="OVERHEIDop.verkeersbordcode">E10</meta:user-defined>
    <meta:user-defined meta:name="OVERHEIDop.verkeersbordcode">E11</meta:user-defined>
    <dc:language>nl</dc:language>
    <meta:user-defined meta:name="OVERHEIDop.locatietype/OVERHEIDop.gebiedsmarkering">Punt</meta:user-defined>
    <meta:user-defined meta:name="DC.title">Verkeersbesluit opheffen parkeerschijfzone Schoolstraat te Noordwijkerhout</meta:user-defined>
    <meta:user-defined meta:name="DCTERMS.W3CDTF/DCTERMS.available">2024-10-03</meta:user-defined>
    <meta:user-defined meta:name="DCTERMS.W3CDTF/OVERHEIDop.jaargang">2024</meta:user-defined>
    <meta:user-defined meta:name="OVERHEIDop.publicationIssue">418471</meta:user-defined>
    <meta:user-defined meta:name="OVERHEIDop.GmbID/DC.identifier">gmb-2024-418471</meta:user-defined>
    <meta:user-defined meta:name="OVERHEIDop.versieInformatie"/>
  </office:meta>
</office:document-meta>
</file>