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houden van het evenement “scholenoptocht KC Angela” op 9 februari 2024 van 13.00 uur tot 13.30 uur in het centrum van Echt</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 / centrum Echt / Echt-Susteren / verzonden 17 januari 2024 / het houden van het evenement “scholenoptocht KC Angela” op 9 februari 2024 van 13.00 uur tot 13.30 uur.</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5 januari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1767</text:span><text:line-break/><text:date style:data-style-name="dag" text:fixed="true" text:date-value="2024-01-25"/><text:line-break/><text:date style:data-style-name="jaar" text:fixed="true" text:date-value="2024-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767</text:span><text:date style:data-style-name="nicedate" text:fixed="true" text:date-value="2024-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767</text:span><text:date style:data-style-name="nicedate" text:fixed="true" text:date-value="2024-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5/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Buurt</meta:user-defined>
    <meta:user-defined meta:name="DC.title">Toestemming voor het houden van het evenement “scholenoptocht KC Angela” op 9 februari 2024 van 13.00 uur tot 13.30 uur in het centrum van Echt</meta:user-defined>
    <meta:user-defined meta:name="DCTERMS.W3CDTF/DCTERMS.available">2024-01-25</meta:user-defined>
    <meta:user-defined meta:name="DCTERMS.W3CDTF/OVERHEIDop.jaargang">2024</meta:user-defined>
    <meta:user-defined meta:name="OVERHEIDop.publicationIssue">41767</meta:user-defined>
    <meta:user-defined meta:name="OVERHEIDop.GmbID/DC.identifier">gmb-2024-41767</meta:user-defined>
    <meta:user-defined meta:name="OVERHEIDop.versieInformatie"/>
  </office:meta>
</office:document-meta>
</file>