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Gertenbachstraat 92 1106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woning d.m.v. een dakopbouw</text:p>
            <text:p text:style-name="common-al">Zaakadres: Willem Gertenbachstraat 92 1106WC Amsterdam</text:p>
            <text:p text:style-name="common-al">Datum ontvangst: 14-09-2024</text:p>
            <text:p text:style-name="common-al">Zaaknummer: Z2024-027826</text:p>
            <text:p text:style-name="common-al">DSO-nummer: 20240914000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7287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7287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7287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27826</meta:user-defined>
    <meta:user-defined meta:name="DCTERMS.abstract">veranderen en vergroten van de woning d.m.v.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 Gertenbachstraat 92 1106WC Amsterdam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7287</meta:user-defined>
    <meta:user-defined meta:name="OVERHEIDop.GmbID/DC.identifier">gmb-2024-417287</meta:user-defined>
    <meta:user-defined meta:name="OVERHEIDop.versieInformatie"/>
  </office:meta>
</office:document-meta>
</file>