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Jacob van Akenstraat 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Jacob van Akenstraat 72, 3067 JR, plaatsen van een dakkapel aan de voorzijde van de woning (aanvraagdatum 19-09-2024, dossiernummer OMV.24.09.00211).</text:p>
            <text:p text:style-name="common-al"> 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16690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690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690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Jacob van Akenstraat 72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6690</meta:user-defined>
    <meta:user-defined meta:name="OVERHEIDop.GmbID/DC.identifier">gmb-2024-416690</meta:user-defined>
    <meta:user-defined meta:name="OVERHEIDop.versieInformatie"/>
  </office:meta>
</office:document-meta>
</file>