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Aanvraag vergunning voor het bouwen van een woning aan Kadastraal sectie E perceelnummer 2207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Rectificatie aanvraag omgevingsvergunning / Kadastraal sectie E, perceelnummer 2207 te Nieuwstadt / Echt-Susteren / ingekomen 21 december 2023 / het bouwen van een woning.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1662</text:span><text:line-break/><text:date style:data-style-name="dag" text:fixed="true" text:date-value="2024-01-25"/><text:line-break/><text:date style:data-style-name="jaar" text:fixed="true" text:date-value="2024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62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62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Rectificatie: Aanvraag vergunning voor het bouwen van een woning aan Kadastraal sectie E perceelnummer 2207 te Nieuwstadt</meta:user-defined>
    <meta:user-defined meta:name="DCTERMS.W3CDTF/DCTERMS.available">2024-01-25</meta:user-defined>
    <meta:user-defined meta:name="DCTERMS.W3CDTF/OVERHEIDop.jaargang">2024</meta:user-defined>
    <meta:user-defined meta:name="OVERHEIDop.publicationIssue">41662</meta:user-defined>
    <meta:user-defined meta:name="OVERHEIDop.GmbID/DC.identifier">gmb-2024-41662</meta:user-defined>
    <meta:user-defined meta:name="OVERHEIDop.versieInformatie"/>
  </office:meta>
</office:document-meta>
</file>