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een winkelpand tot een tijdelijke opvang voor Oekraïense vluchtelingen aan kadastrale sectie G nummer 581 te Roo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kadastrale sectie G, nummer 581 te Roosteren / Echt-Susteren / ingekomen 22 december 2023 / het verbouwen van een winkelpand tot een tijdelijke opvang voor Oekraïense vluchtelingen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158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erceel</meta:user-defined>
    <meta:user-defined meta:name="DC.title">Aanvraag vergunning voor het verbouwen van een winkelpand tot een tijdelijke opvang voor Oekraïense vluchtelingen aan kadastrale sectie G nummer 581 te Roosteren</meta:user-defined>
    <meta:user-defined meta:name="DCTERMS.W3CDTF/DCTERMS.available">2024-01-04</meta:user-defined>
    <meta:user-defined meta:name="DCTERMS.W3CDTF/OVERHEIDop.jaargang">2024</meta:user-defined>
    <meta:user-defined meta:name="OVERHEIDop.publicationIssue">4158</meta:user-defined>
    <meta:user-defined meta:name="OVERHEIDop.GmbID/DC.identifier">gmb-2024-4158</meta:user-defined>
    <meta:user-defined meta:name="OVERHEIDop.versieInformatie"/>
  </office:meta>
</office:document-meta>
</file>