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aanbouw, C.G. Wiegersweg 7, 9684 EK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1/09/2024, bouwen aanbouw, C.G. Wiegersweg 7, 9684 EK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 oktober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15312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312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312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aanbouw, C.G. Wiegersweg 7, 9684 EK Finsterwolde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5312</meta:user-defined>
    <meta:user-defined meta:name="OVERHEIDop.GmbID/DC.identifier">gmb-2024-415312</meta:user-defined>
    <meta:user-defined meta:name="OVERHEIDop.versieInformatie"/>
  </office:meta>
</office:document-meta>
</file>