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ijgebouw aan De Kleine Munt 5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170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6 september 2024. De gemeente Barneveld neemt daarover waarschijnlijk binnen 8 weken na 26 september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15022</text:span><text:line-break/><text:date style:data-style-name="dag" text:fixed="true" text:date-value="2024-10-01"/><text:line-break/><text:date style:data-style-name="jaar" text:fixed="true" text:date-value="2024-10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022</text:span><text:date style:data-style-name="nicedate" text:fixed="true" text:date-value="2024-10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022</text:span><text:date style:data-style-name="nicedate" text:fixed="true" text:date-value="2024-10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bijgebouw aan De Kleine Munt 5 Kootwijkerbroek</meta:user-defined>
    <meta:user-defined meta:name="DCTERMS.W3CDTF/DCTERMS.available">2024-10-01</meta:user-defined>
    <meta:user-defined meta:name="DCTERMS.W3CDTF/OVERHEIDop.jaargang">2024</meta:user-defined>
    <meta:user-defined meta:name="OVERHEIDop.publicationIssue">415022</meta:user-defined>
    <meta:user-defined meta:name="OVERHEIDop.GmbID/DC.identifier">gmb-2024-415022</meta:user-defined>
    <meta:user-defined meta:name="OVERHEIDop.versieInformatie"/>
  </office:meta>
</office:document-meta>
</file>