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Jan van der Heydenstraat 0 t.o. nr. 2 Kootwijkerbroek, het bouwen van 3 woningen met uitwe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1360.</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6 september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14898</text:span><text:line-break/><text:date style:data-style-name="dag" text:fixed="true" text:date-value="2024-10-01"/><text:line-break/><text:date style:data-style-name="jaar" text:fixed="true" text:date-value="2024-10-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4898</text:span><text:date style:data-style-name="nicedate" text:fixed="true" text:date-value="2024-10-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4898</text:span><text:date style:data-style-name="nicedate" text:fixed="true" text:date-value="2024-10-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Jan van der Heydenstraat 0 t.o. nr. 2 Kootwijkerbroek, het bouwen van 3 woningen met uitweg.</meta:user-defined>
    <meta:user-defined meta:name="DCTERMS.W3CDTF/DCTERMS.available">2024-10-01</meta:user-defined>
    <meta:user-defined meta:name="DCTERMS.W3CDTF/OVERHEIDop.jaargang">2024</meta:user-defined>
    <meta:user-defined meta:name="OVERHEIDop.publicationIssue">414898</meta:user-defined>
    <meta:user-defined meta:name="OVERHEIDop.GmbID/DC.identifier">gmb-2024-414898</meta:user-defined>
    <meta:user-defined meta:name="OVERHEIDop.versieInformatie"/>
  </office:meta>
</office:document-meta>
</file>