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ypressenhoven ongenummerd, 6225 GB Maastricht. Afgehandelde omgevingsvergunning, het bouwen van een vrijstaande woning Cypressenhoven 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3-00001739</text:p>
            <text:p text:style-name="common-al">
            <text:span text:style-name="nadrukvet">Cypressenhoven ongenummerd, 6225 GB Maastricht</text:span>
          </text:p>
            <text:p text:style-name="common-al">
            <text:span text:style-name="nadrukvet">het bouwen van een vrijstaande woning Cypressenhoven 19</text:span>
          </text:p>
            <text:p text:style-name="common-al"/>
            <text:p text:style-name="common-al">
            <text:span text:style-name="nadrukvet">Datum ontvangst aanvraag:</text:span> 13 november 2023</text:p>
            <text:p text:style-name="common-al">
            <text:span text:style-name="nadrukvet">Datum besluit:</text:span> 23 januari 2024</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1318</text:span><text:line-break/><text:date style:data-style-name="dag" text:fixed="true" text:date-value="2024-01-25"/><text:line-break/><text:date style:data-style-name="jaar" text:fixed="true" text:date-value="2024-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318</text:span><text:date style:data-style-name="nicedate" text:fixed="true" text:date-value="2024-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318</text:span><text:date style:data-style-name="nicedate" text:fixed="true" text:date-value="2024-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3-00001739</meta:user-defined>
    <dc:language>nl</dc:language>
    <meta:user-defined meta:name="OVERHEIDop.locatietype/OVERHEIDop.gebiedsmarkering">Punt</meta:user-defined>
    <meta:user-defined meta:name="DC.title">Cypressenhoven ongenummerd, 6225 GB Maastricht. Afgehandelde omgevingsvergunning, het bouwen van een vrijstaande woning Cypressenhoven 19</meta:user-defined>
    <meta:user-defined meta:name="DCTERMS.W3CDTF/DCTERMS.available">2024-01-25</meta:user-defined>
    <meta:user-defined meta:name="DCTERMS.W3CDTF/OVERHEIDop.jaargang">2024</meta:user-defined>
    <meta:user-defined meta:name="OVERHEIDop.publicationIssue">41318</meta:user-defined>
    <meta:user-defined meta:name="OVERHEIDop.GmbID/DC.identifier">gmb-2024-41318</meta:user-defined>
    <meta:user-defined meta:name="OVERHEIDop.versieInformatie"/>
  </office:meta>
</office:document-meta>
</file>