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hogere waarde wegverkeerslawaai Learmûne 2 te Dokk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Vaststellen hogere waarde wegverkeerslawaai</text:span>
          </text:p>
            <text:p text:style-name="al">Burgemeester en wethouders van de gemeente Noardeast-Fryslân hebben een hogere waarde vastgesteld vanwege wegverkeerslawaai voor het bouwen van twaalf woningen en twee halfvrijstaande woningen aan de Learmûne 2, 2a t/m 2h, 2k t/m 2n en 2p te Dokkum. </text:p>
            <text:p text:style-name="al"/>
            <text:p text:style-name="al">Het plangebied ligt binnen de wettelijke geluidzone van het 50 km deel van de Hantumerweg. Uit geluidsonderzoek is gebleken dat de voorkeursgrenswaarde van 48 dB als gevolg van het wegverkeer wordt overschreden. Hiervoor is een hogere waarde vastgesteld van 53 dB. Aan de maximaal toelaatbare grenswaarde van 63 dB wordt voldaan.</text:p>
            <text:p text:style-name="al"/>
            <text:p text:style-name="al">
            <text:span text:style-name="nadrukvet">Wilt u het besluit hogere waarde inzien?</text:span>
          </text:p>
            <text:p text:style-name="al">Het besluit en bijbehorende stukken liggen ter inzage van 3 oktober tot en met 13 november 2024.</text:p>
            <text:p text:style-name="al"/>
            <text:p text:style-name="al">
            <text:span text:style-name="nadrukvet">Wilt u reageren?</text:span>
          </text:p>
            <text:p text:style-name="al">Tot en met 13 november 2024 kunt u een beroepschrift indienen bij de Afdeling bestuursrechtspraak van de Raad van State (postbus 20019, 2500EA Den Haag). U kunt alleen beroep instellen:</text:p>
            <text:list text:style-name="id1-3-2-2-1-12">
              <text:list-item text:style-override="id1-3-2-2-1-12-1">
                <text:number>1.</text:number>
                <text:p text:style-name="al">als u direct te maken krijgt met de gevolgen van dit besluit (een belanghebbende bent), of</text:p>
              </text:list-item>
              <text:list-item text:style-override="id1-3-2-2-1-12-2">
                <text:number>2.</text:number>
                <text:p text:style-name="al">als u geen belanghebbende bent maar wel op tijd een reactie (zienswijze) heeft gegeven op het ontwerpbesluit. </text:p>
              </text:list-item>
            </text:list>
            <text:p text:style-name="al">Gelijktijdig met het indienen van een beroepschrift kunt u een voorlopige voorziening aanvragen. Voor meer informatie over de beroepsprocedure en voorlopige voorziening, kunt u kijken op: <text:a xlink:href="https://www.raadvanstate.nl/overrvs/bestuursrechtspraak/" xlink:type="simple">https://www.raadvanstate.nl/overrvs/bestuursrechtspraak/</text:a>.</text:p>
            <text:p text:style-name="al"/>
            <text:p text:style-name="al">
            <text:span text:style-name="nadrukvet">Heeft u vragen?</text:span>
          </text:p>
            <text:p text:style-name="al">Als u vragen heeft kunt u contact opnemen met het cluster Omjouwing en Ekonomy via telefoonnummer (0519) 29 88 88.</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3121</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121</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3121</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6/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sluit hogere waarde wegverkeerslawaai Learmûne 2 te Dokkum</meta:user-defined>
    <meta:user-defined meta:name="DCTERMS.W3CDTF/DCTERMS.available">2024-10-02</meta:user-defined>
    <meta:user-defined meta:name="DCTERMS.W3CDTF/OVERHEIDop.jaargang">2024</meta:user-defined>
    <meta:user-defined meta:name="OVERHEIDop.publicationIssue">413121</meta:user-defined>
    <meta:user-defined meta:name="OVERHEIDop.GmbID/DC.identifier">gmb-2024-413121</meta:user-defined>
    <meta:user-defined meta:name="OVERHEIDop.versieInformatie"/>
  </office:meta>
</office:document-meta>
</file>