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Chalonhof Soest, perceel nr. K 6105 , bouwen van een vrijstaan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6-09-2024 besloten om de beslistermijn voor de aanvraag met zaaknummer 689844 voor een omgevingsvergunning voor het bouwen van een vrijstaande woning op locatie Chalonhof Soest, Perceel nr. K 6105 te verlengen voor een periode van maximaal 6 weken.</text:p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 Voor meer informatie over de procedure en voor het inzien van de aanvraag en de bijbehorende stukken kunt u contact opnemen via postbus2000@soest.nl of telefoonnummer (035) 60934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est</text:p>
            </table:table-cell>
            <table:table-cell office:value-type="string" table:style-name="header.C">
              <text:p text:style-name="headerright"><text:span text:style-name="nr">Nr. 413077</text:span><text:line-break/><text:date style:data-style-name="dag" text:fixed="true" text:date-value="2024-09-30"/><text:line-break/><text:date style:data-style-name="jaar" text:fixed="true" text:date-value="2024-09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3077</text:span><text:date style:data-style-name="nicedate" text:fixed="true" text:date-value="2024-09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3077</text:span><text:date style:data-style-name="nicedate" text:fixed="true" text:date-value="2024-09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So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oest</meta:user-defined>
    <meta:user-defined meta:name="OVERHEID.Gemeente/OVERHEID.authority">So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689844</meta:user-defined>
    <meta:user-defined meta:name="DCTERMS.abstract">bouwen van een vrijstaande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lenging beslistermijn omgevingsvergunning, Chalonhof Soest, perceel nr. K 6105 , bouwen van een vrijstaande woning</meta:user-defined>
    <meta:user-defined meta:name="DCTERMS.W3CDTF/DCTERMS.available">2024-09-30</meta:user-defined>
    <meta:user-defined meta:name="DCTERMS.W3CDTF/OVERHEIDop.jaargang">2024</meta:user-defined>
    <meta:user-defined meta:name="OVERHEIDop.publicationIssue">413077</meta:user-defined>
    <meta:user-defined meta:name="OVERHEIDop.GmbID/DC.identifier">gmb-2024-413077</meta:user-defined>
    <meta:user-defined meta:name="OVERHEIDop.versieInformatie"/>
  </office:meta>
</office:document-meta>
</file>