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Rijksweg A10-Zuid / Piet Kranenbergpad, Amsterdam - het bouwen van wegviaduct - v.o.f. TriAX KN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wegviaduct KW04B en aanpassen wegviaduct KW04A (Batch 3)</text:p>
            <text:p text:style-name="common-al">Aanvrager: v.o.f. TriAX KNM</text:p>
            <text:p text:style-name="common-al">Zaaknummer: 13158901</text:p>
            <text:p text:style-name="common-al">DSO nummer: 2024091601754</text:p>
            <text:p text:style-name="common-al">Ontvangstdatum aanvraag: 16-09-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12493</text:span><text:line-break/><text:date style:data-style-name="dag" text:fixed="true" text:date-value="2024-09-30"/><text:line-break/><text:date style:data-style-name="jaar" text:fixed="true" text:date-value="2024-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2493</text:span><text:date style:data-style-name="nicedate" text:fixed="true" text:date-value="2024-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2493</text:span><text:date style:data-style-name="nicedate" text:fixed="true" text:date-value="2024-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165137</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Rijksweg A10-Zuid / Piet Kranenbergpad, Amsterdam - het bouwen van wegviaduct - v.o.f. TriAX KNM</meta:user-defined>
    <meta:user-defined meta:name="DCTERMS.W3CDTF/DCTERMS.available">2024-09-30</meta:user-defined>
    <meta:user-defined meta:name="DCTERMS.W3CDTF/OVERHEIDop.jaargang">2024</meta:user-defined>
    <meta:user-defined meta:name="OVERHEIDop.publicationIssue">412493</meta:user-defined>
    <meta:user-defined meta:name="OVERHEIDop.GmbID/DC.identifier">gmb-2024-412493</meta:user-defined>
    <meta:user-defined meta:name="OVERHEIDop.versieInformatie"/>
  </office:meta>
</office:document-meta>
</file>