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Wethouder In 't Veldstraat 111 1107A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acht bomen in de groenstrook ter hoogte van Wethouder in 't  Veldstraat 111 t/m 123 (oneven)</text:p>
            <text:p text:style-name="common-al">Zaakadres: Wethouder In 't Veldstraat 111 1107AZ Amsterdam</text:p>
            <text:p text:style-name="common-al">Datum ontvangst: 03-09-2024</text:p>
            <text:p text:style-name="common-al">Zaaknummer: Z2024-026174</text:p>
            <text:p text:style-name="common-al">DSO-nummer: 202409030067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1807</text:span><text:line-break/><text:date style:data-style-name="dag" text:fixed="true" text:date-value="2024-09-27"/><text:line-break/><text:date style:data-style-name="jaar" text:fixed="true" text:date-value="2024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1807</text:span><text:date style:data-style-name="nicedate" text:fixed="true" text:date-value="2024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1807</text:span><text:date style:data-style-name="nicedate" text:fixed="true" text:date-value="2024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4-026174</meta:user-defined>
    <meta:user-defined meta:name="DCTERMS.abstract">kappen van acht bomen in de groenstrook ter hoogte van Wethouder in 't  Veldstraat 111 t/m 123 (oneven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Wethouder In 't Veldstraat 111 1107AZ Amsterdam</meta:user-defined>
    <meta:user-defined meta:name="DCTERMS.W3CDTF/DCTERMS.available">2024-09-27</meta:user-defined>
    <meta:user-defined meta:name="DCTERMS.W3CDTF/OVERHEIDop.jaargang">2024</meta:user-defined>
    <meta:user-defined meta:name="OVERHEIDop.publicationIssue">411807</meta:user-defined>
    <meta:user-defined meta:name="OVERHEIDop.GmbID/DC.identifier">gmb-2024-411807</meta:user-defined>
    <meta:user-defined meta:name="OVERHEIDop.versieInformatie"/>
  </office:meta>
</office:document-meta>
</file>