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Ter hoogte van Hoogoorddreef 2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puin na sloop van de bebouwing, in de periode van 21 oktober 2024 (week 43) tot en met 27 december 2024 (week 52)</text:p>
            <text:p text:style-name="common-al">Aanvrager: ADEX Projecten B.V.</text:p>
            <text:p text:style-name="common-al">Zaaknummer: 13121468</text:p>
            <text:p text:style-name="common-al">DSO nummer: 2024091001808</text:p>
            <text:p text:style-name="common-al">Ontvangstdatum melding: 10-09-2024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1698</text:span><text:line-break/><text:date style:data-style-name="dag" text:fixed="true" text:date-value="2024-09-27"/><text:line-break/><text:date style:data-style-name="jaar" text:fixed="true" text:date-value="2024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698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698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60660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Ter hoogte van Hoogoorddreef 2, Amsterdam</meta:user-defined>
    <meta:user-defined meta:name="DCTERMS.W3CDTF/DCTERMS.available">2024-09-27</meta:user-defined>
    <meta:user-defined meta:name="DCTERMS.W3CDTF/OVERHEIDop.jaargang">2024</meta:user-defined>
    <meta:user-defined meta:name="OVERHEIDop.publicationIssue">411698</meta:user-defined>
    <meta:user-defined meta:name="OVERHEIDop.GmbID/DC.identifier">gmb-2024-411698</meta:user-defined>
    <meta:user-defined meta:name="OVERHEIDop.versieInformatie"/>
  </office:meta>
</office:document-meta>
</file>