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een schuur, Limbahout 24 2719JL Zoetermeer op 23-09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9-2024 is een aanvraag Omgevingsvergunning ontvangen voor het bouwen van een schuur op locatie Limbahout 24 2719JL Zoetermeer. De aanvraag is geregistreerd onder zaaknummer 2024-145043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9854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9854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9854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5043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bouwen van een schuur, Limbahout 24 2719JL Zoetermeer op 23-09-2024</meta:user-defined>
    <meta:user-defined meta:name="DCTERMS.W3CDTF/DCTERMS.available">2024-09-26</meta:user-defined>
    <meta:user-defined meta:name="DCTERMS.W3CDTF/OVERHEIDop.jaargang">2024</meta:user-defined>
    <meta:user-defined meta:name="OVERHEIDop.publicationIssue">409854</meta:user-defined>
    <meta:user-defined meta:name="OVERHEIDop.GmbID/DC.identifier">gmb-2024-409854</meta:user-defined>
    <meta:user-defined meta:name="OVERHEIDop.versieInformatie"/>
  </office:meta>
</office:document-meta>
</file>