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organiseren van het evenement “Intocht Sinterklaas Nieuwstadt” op 17 november 2024 van 12.00 uur tot uiterlijk 17.00 uur in de kern van Nieuwstadt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text:span>
          </text:p>
            <text:p text:style-name="common-al">Verleende evenementenvergunning / kern Nieuwstadt / Echt-Susteren / verzonden 16 september 2024 / het organiseren van het evenement “Intocht Sinterklaas Nieuwstadt” op 17 november 2024 van 12.00 uur tot uiterlijk 17.00 uur.</text:p>
            <text:p text:style-name="common-al">Bezwaar</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 </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26 september 2024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407459</text:span><text:line-break/><text:date style:data-style-name="dag" text:fixed="true" text:date-value="2024-09-26"/><text:line-break/><text:date style:data-style-name="jaar" text:fixed="true" text:date-value="2024-09-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7459</text:span><text:date style:data-style-name="nicedate" text:fixed="true" text:date-value="2024-09-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7459</text:span><text:date style:data-style-name="nicedate" text:fixed="true" text:date-value="2024-09-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8/xml/MC-DRP-BeschikkingAfhandeling-Web-ZM.xml</meta:user-defined>
    <meta:user-defined meta:name="OVERHEID.Gemeente/DC.creator">Echt-Susteren</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oonplaats</meta:user-defined>
    <meta:user-defined meta:name="DC.title">Toestemming voor het organiseren van het evenement “Intocht Sinterklaas Nieuwstadt” op 17 november 2024 van 12.00 uur tot uiterlijk 17.00 uur in de kern van Nieuwstadt</meta:user-defined>
    <meta:user-defined meta:name="DCTERMS.W3CDTF/DCTERMS.available">2024-09-26</meta:user-defined>
    <meta:user-defined meta:name="DCTERMS.W3CDTF/OVERHEIDop.jaargang">2024</meta:user-defined>
    <meta:user-defined meta:name="OVERHEIDop.publicationIssue">407459</meta:user-defined>
    <meta:user-defined meta:name="OVERHEIDop.GmbID/DC.identifier">gmb-2024-407459</meta:user-defined>
    <meta:user-defined meta:name="OVERHEIDop.versieInformatie"/>
  </office:meta>
</office:document-meta>
</file>