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office:automatic-styles>
  <office:body>
    <office:text>
      <text:p text:style-name="new_page_staatscourant"/>
      <text:p text:style-name="single-kop-titel">Verkeersbesluit Schoorl centrum</text:p>
      <text:section text:name="regeling_id1-3-2" text:style-name="regeling">
        <text:section text:name="aanhef_id1-3-2-1" text:style-name="aanhef">
          <text:section text:name="considerans_id1-3-2-1-1" text:style-name="considerans">
            <text:p text:style-name="tussenkopcur">
            <text:span text:style-name="nadrukvet">Overwegingen ten aanzien van het besluit</text:span>
          </text:p>
            <text:p text:style-name="considerans.al">
            <text:span text:style-name="nadrukvet">Gelet op</text:span>: </text:p>
            <text:p text:style-name="considerans.al">De bepalingen in de Wegenverkeerswet 1994, het Reglement Verkeersregels en Verkeerstekens 1990, het Besluit Administratieve Bepalingen inzake het Wegverkeer (BABW) en de Algemene wet bestuursrecht;</text:p>
            <text:p text:style-name="considerans.al">
            <text:span text:style-name="nadrukvet">Overwegende: </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die leiden tot een beperking of uitbreiding van het aantal categorieën weggebruikers dat van een weg of weggedeelte gebruik kan maken, moet een verkeersbesluit worden genomen op grond van het bepaalde in artikel 15, tweede lid, van de Wegenverkeerswet 1994. </text:p>
            <text:p text:style-name="considerans.al">
            <text:span text:style-name="nadrukvet">Motivering </text:span>
          </text:p>
            <text:p text:style-name="considerans.al">Het centrum van Schoorl wordt heringericht waardoor de verblijfsfunctie van het gebied wordt benadrukt. </text:p>
            <text:p text:style-name="considerans.al">In het centrum van Schoorl wordt een 30 km – zone ingesteld die bestaat uit de volgende straten en/of straatdelen:</text:p>
            <text:p text:style-name="considerans.al">1. De Heereweg tussen de Laanweg en de Sportlaan </text:p>
            <text:p text:style-name="considerans.al">2. De Laanweg tussen de Duinvoetweg en de Sportlaan </text:p>
            <text:p text:style-name="considerans.al">3. De Duinweg tussen de aansluiting met de Laanweg /Duinvoetweg/ Heereweg en de aansluiting met de Klimweg/ Duinvoetweg</text:p>
            <text:p text:style-name="considerans.al">De Burgemeester Peecklaan rond de Hervormde kerk en het Oude Raadhuis komt hierdoor binnen een 30-km – zone te liggen. De Wolphert van Brederodeweg is al onderdeel van een 30 km – zone. De aansluiting van de Wolphert van Brederodeweg op de Laanweg wordt verlegd zodat deze aansluit op de Laanweg binnen het in te richten 30 – km – deel van de Laanweg komt te liggen en er een groot 30 km – gebied ontstaat.</text:p>
            <text:p text:style-name="considerans.al">Het bestaande erf, aangegeven met borden G5 en G6 RVV1990, op de Duinvoetweg wordt gehandhaafd. </text:p>
            <text:p text:style-name="considerans.al">Hierdoor ontstaat een aan een gesloten verblijfsgebied in het centrumgebied van de kern Schoorl en wordt (doorgaand) autoverkeer over de Duinweg ontmoedigd.</text:p>
            <text:p text:style-name="considerans.al">Binnen het 30 km – gebied blijft de bestaande voorrangsregeling op de aansluiting Duinweg / Duinvoetweg / Klimweg bestaan omdat de Klimweg en Duinvoetweg op deze aansluiting vrijwel uitsluitend door fietsers worden gebruikt en de aansluiting voor verkeer op de Duinweg vrijwel niet zichtbaar is waardoor anders gevaarlijke verkeerssituaties kunnen ontstaan.</text:p>
            <text:p text:style-name="considerans.al">Dat geldt ook voor de bestaande voorrangssituaties op de aansluitingen van de burgemeester Peecklaan met de Duinweg. Het bestaande eenrichtingsverkeer “uitgezonderd (brom)fietsen” op de burgemeester Peecklaan wordt eveneens gehandhaafd.</text:p>
            <text:p text:style-name="considerans.al"> Om (doorgaand) verkeer zoveel mogelijk te weren worden de volgende aanvullende maatregelen genomen: </text:p>
            <text:p text:style-name="considerans.al">1. De kruising Sportlaan – Laanweg - Wolphert van Brederodeweg wordt heringericht zodat de verkeersstroom Laanweg – Sportlaan de doorgaande verbinding wordt en er wordt een rondlopend fietspad (fietskring) aangelegd op deze kruising. Hierop kunnen fietsers in de voorrang oversteken. Op de Laanweg en de Sportlaan worden Voetgangers Oversteek Plaatsen (VOP’s) aangelegd om onduidelijke voorrangsverschillen tussen overstekende fietsers en overstekende voetgangers te voorkomen.</text:p>
            <text:p text:style-name="considerans.al">2. Om de snelheid van het autoverkeer te verminderen wordt op de Laanweg een drempel aangebracht. </text:p>
            <text:p text:style-name="considerans.al">3. Om de verkeersveiligheid te vergroten en ongewenst zoekverkeer uit het centrumgebied te weren worden er op de Heereweg tussen de Laanweg en de Sportlaan de volgende (verkeers)maatregelen uitgevoerd:</text:p>
            <text:p text:style-name="considerans.al">- De T- aansluiting van de Sportlaan met de Heereweg wordt heringericht waardoor doorgaand verkeer vanuit de noordzijde van de Heereweg richting de Sportlaan wordt geleid en omgekeerd. De zuidelijke tak van de Heereweg wordt daarom versmald en uitgevoerd met een uitwegconstructie. Door de uitwegconstructie is de voorrang geregeld en kan de met borden B4 en B5 RVV1990 geregelde voorrangssituatie op deze kruising worden opgeheven. </text:p>
            <text:p text:style-name="considerans.al">- Een verplichte rijrichting “uitgezonderd bestemmingsverkeer” in te stellen op de aansluiting van de Heereweg met de Sportlaan waardoor niet - bestemmingsverkeer het zuidelijk deel van de Heereweg niet kan inrijden en via de Sportlaan om het centrum heen rijdt. </text:p>
            <text:p text:style-name="considerans.al">4. De bestaande bushaltes op de Laanweg tussen de Sportlaan en de Heereweg worden verplaatst en heringericht waardoor bussen op de rijbaan gaan halteren en er naast de rijbaan ruimte vrij komt voor een laad – en loszone. </text:p>
            <text:p text:style-name="considerans.al">5. Het bestaande eenrichtingsverkeer van noord naar zuid op de Heereweg wordt gehandhaafd uitgezonderd het noordelijk deel tussen de aansluiting met de Sportlaan en de woning Heereweg 45. Dit om te voorkomen dat verkeer voor het vakantiepark gedwongen wordt door het winkelgebied aan de Heereweg te rijden wat negatieve gevolgen kan hebben voor de verkeersveiligheid op de Heerweg door het centrumgebied. </text:p>
            <text:p text:style-name="considerans.al">6. De bestaande algemene parkeerplaatsen voor gehandicapten op de Heereweg met een maximale parkeerduur van 1½ uur in het centrumgebied worden opgeheven. Er worden drie nieuwe vervangende parkeerplaatsen voor gehandicapten met een maximale parkeerduur van 1½ uur ingesteld. Hierdoor blijft het centrum van Schoorl ook gehandicapten met een auto bereikbaar. </text:p>
            <text:p text:style-name="considerans.al">De bestaande parkeerverboden en parkeerverbodszones in het gebied worden gehandhaafd. Dat geldt ook voor het bestaande parkeerverbod op de burgemeester Peecklaan rondom de Oude Hervormde Kerk en het Oude Raadhuis (Duinweg 3 en Duinweg 5). </text:p>
            <text:p text:style-name="considerans.al">Op de Laanweg, tussen de aansluiting met de Sportlaan en de aansluiting met de Duinvoetweg / Heereweg / Duinweg en op de Duinvoetweg en de Roode Leeuw, wordt een parkeerverbodszone ingesteld. Hierdoor ontstaat een aaneengesloten gebied in het centrum van Schoorl waar niet meer buiten de aangewezen parkeerplaatsen mag worden geparkeerd. Dit om te voorkomen dat voetgangers en fietsers hinder ondervinden van geparkeerde motorvoertuigen en er gevaarlijke verkeerssituaties kunnen ontstaan.</text:p>
            <text:p text:style-name="considerans.al">De bestaande parkeerregulering met betaald parkeren in het centrum van Schoorl wordt gehandhaafd. </text:p>
            <text:p text:style-name="considerans.al">Het Brinklaantje is een met borden G7 RVV1990 aangeven voetpad. Dit voetpad wordt gehandhaafd.</text:p>
            <text:p text:style-name="considerans.al">De Sportlaan en het naast gelegen parkeerterrein (Paardenmarkt) worden gehandhaafd inclusief de daar aanwezige gehandicaptenparkeerplaatsen en voorrangsregelingen op de toegangen van het parkeerterrein. </text:p>
            <text:p text:style-name="considerans.al">
            <text:span text:style-name="nadrukvet">Belangenafweging:</text:span>
          </text:p>
            <text:p text:style-name="considerans.al">In artikel 2, eerste en tweede lid, van de Wegenverkeerswet 1994 worden de belangen genoemd die ten grondslag liggen aan een verkeersbesluit: </text:p>
            <text:p text:style-name="considerans.al">1. In eerste instantie</text:p>
            <text:p text:style-name="considerans.al">- Het beschermen van de weggebruikers en passagiers (verkeersveiligheid);</text:p>
            <text:p text:style-name="considerans.al">- Het in standhouden van de weg en het waarborgen van de bruikbaarheid van de weg;</text:p>
            <text:p text:style-name="considerans.al">- Het zoveel mogelijk waarborgen van de vrijheid van het verkeer;</text:p>
            <text:p text:style-name="considerans.al">- Het voorkomen en/of beperken van door het verkeer veroorzaakte overlast, hinder of schade. </text:p>
            <text:p text:style-name="considerans.al">In tweede instantie ook voor: </text:p>
            <text:p text:style-name="considerans.al">- Het voorkomen of beperken van door het verkeer veroorzaakte overlast, hinder of schade alsmede de gevolgen voor het milieu, bedoeld in de Wet milieubeheer;</text:p>
            <text:p text:style-name="considerans.al">- Het voorkomen of beperken van door het verkeer veroorzaakte aantasting van het karakter of van de functie van objecten of gebieden.</text:p>
            <text:p text:style-name="considerans.al">
            <text:span text:style-name="nadrukondlijn">Fietsers </text:span>
          </text:p>
            <text:p text:style-name="considerans.al">Door de aanleg van een rondlopend fietspad (fietsrotonde) op de kruising Laanweg – Sportlaan – Wolphert van Brederodeweg en het instellen van een 30 km – zone wordt de verkeersveiligheid voor de fietsers verbeterd. Daarmee zijn de maatregelen in het belang van de fietsers. Ook het instellen en handhaven van de parkeerverboden voor auto’s verbetert de verkeersveiligheid voor de fietsers.</text:p>
            <text:p text:style-name="considerans.al">
            <text:span text:style-name="nadrukondlijn">Automobilisten </text:span>
          </text:p>
            <text:p text:style-name="considerans.al">Door het instellen van een 30 – km –zone neemt de bereikbaarheid in geringe mate af. Dit is niet in het belang van bezoekers met de auto. Ook het instellen en handhaven van parkeerverboden en het instellen van een verplichte rijrichting op de kruising Sportlaan – Heereweg is niet in het belang van automobilisten. </text:p>
            <text:p text:style-name="considerans.al">Door het instellen van een 30 km – zone en het instellen van een inrijdverbod uitgezonderd bestemmingsverkeer op de Heereweg tussen de aansluiting met de Sportlaan en de aansluiting met de Laanweg neemt de bereikbaarheid voor doorgaand autoverkeer af. Dit is niet in het belang van doorgaand autoverkeer.</text:p>
            <text:p text:style-name="considerans.al"> Door het instellen/uitbreiden van de parkeerverbodszone worden de mogelijkheden van automobilisten om te parkeren beperkt. Dit is niet in het belang van automobilisten. </text:p>
            <text:p text:style-name="considerans.al">
            <text:span text:style-name="nadrukondlijn">Voetgangers </text:span>
          </text:p>
            <text:p text:style-name="considerans.al">Door het instellen van een 30 – km – zone en het instellen van een inrijdverbod uitgezonderd bestemmingsverkeer op de Heereweg in het centrum neemt de verkeersveiligheid voor voetgangers toe. Ook de bereikbaarheid voor voetgangers wordt groter. De verkeersveiligheid voor overstekende voetgangers op de Laanweg en Sportlaan wordt verbeterd door de aanleg van Voetgangers Oversteek Plaatsen nabij de fietsrotonde. </text:p>
            <text:p text:style-name="considerans.al">De maatregelen zijn daarbij in het belang van de voetgangers</text:p>
            <text:p text:style-name="considerans.al">
            <text:span text:style-name="nadrukondlijn">Bewoners </text:span>
          </text:p>
            <text:p text:style-name="considerans.al">Door het instellen van een 30 km – zone en het weren van autoverkeer op de Heereweg in het centrum neemt de leefbaarheid en verkeersveiligheid toe. </text:p>
            <text:p text:style-name="considerans.al">Dit is in het belang van bewoners.</text:p>
            <text:p text:style-name="considerans.al">
            <text:span text:style-name="nadrukondlijn">Ondernemers</text:span>
          </text:p>
            <text:p text:style-name="considerans.al">Het vergroten van de verkeersveiligheid en leefbaarheid is in het belang van de ondernemers. Het wordt aantrekkelijker voor klanten om de aanwezige winkels te bezoeken en van de aanwezige terrassen gebruik te maken.</text:p>
            <text:p text:style-name="considerans.al"> Door de maatregelen neemt de bereikbaarheid van het centrum af voor bevoorradingsverkeer. De afname van de bereikbaarheid voor bevoorradingsverkeer is niet in het belang van de ondernemers in het gebied.</text:p>
            <text:p text:style-name="considerans.al">
            <text:span text:style-name="nadrukondlijn">Parkeren </text:span>
          </text:p>
            <text:p text:style-name="considerans.al">Door de reconstructie worden er een klein aantal parkeerplaatsen langs de Heereweg in het centrum verwijderd. Dit is niet in het belang van parkerende automobilisten.</text:p>
            <text:p text:style-name="considerans.al">
            <text:span text:style-name="nadrukvet">
              <text:span text:style-name="nadrukondlijn">Afweging</text:span>
            </text:span>
          </text:p>
            <text:p text:style-name="considerans.al">Het verbeteren van de verkeersveiligheid en leefbaarheid voort voetgangers, fietsers en bewoners weegt in de gemeentelijke afweging zwaarder dan de geringe afname van de bereikbaarheid voor (doorgaande)automobilisten en parkeerders. </text:p>
            <text:p text:style-name="considerans.al">De maatregelen zijn daarmee in het algemeen belang.</text:p>
            <text:p text:style-name="considerans.al">
            <text:span text:style-name="nadrukvet">Gehoord:</text:span>
          </text:p>
            <text:p text:style-name="considerans.al">Overeenkomstig artikel 24 van het Besluit administratieve bepalingen inzake het wegverkeer heeft overleg plaatsgehad met de door de korpschef van de Nationale Politie daartoe gemandateerde medewerker van de politie. De gemandateerde medewerker heeft negatief geadviseerd over de verkeersmaatregelen.</text:p>
            <text:p text:style-name="considerans.al">Het negatieve advies betreft onder meer de verkeerssituatie en de RVV-borden inclusief onderborden op de kruising Sportlaan – Heereweg.</text:p>
            <text:p text:style-name="considerans.al">Het volledige politieadvies is als bijlage bij het besluit gevoegd. </text:p>
            <text:p text:style-name="considerans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verwijderen van borden conform model B4 en B5 RVV1990 de bestaande voorrangssituatie op de T-aansluiting van de Heereweg met de Sportlaan op te heffen;</text:p>
              </text:list-item>
              <text:list-item text:style-override="id1-3-2-2-1-1-2">
                <text:number>2.</text:number>
                <text:p text:style-name="al">door het plaatsen van borden conform model A1-30 – ZB (RVV1990) en model A1-30 – ZE (RVV1990) een 30 km – zone in te stellen op de Heereweg (tussen de Sportlaan en de Laanweg), de Laanweg (tussen de Sportlaan en de Heereweg/Duinvoetweg/Duinweg), de Duinweg (tussen de Laanweg/Duinvoetweg/ Heereweg en de Klimweg/ Duinvoetweg) en de Burgemeester Peecklaan rond de Hervormde kerk en het Oude Raadhuis (Duinweg 3 en Duinweg 5); </text:p>
              </text:list-item>
              <text:list-item text:style-override="id1-3-2-2-1-1-3">
                <text:number>3.</text:number>
                <text:p text:style-name="al">door het plaatsen van borden conform model C2 (RVV1990) en C3 (RVV1990) met onderbord OB52 (uitgezonderd fietsers), eenrichtingsverkeer in zuidelijke richting uitgezonderd fietsers, in te stellen op de Heereweg vanaf een punt ter hoogte van huisnummer 43 tot de aansluiting met de Laanweg / Duinweg / Duinvoetweg. </text:p>
              </text:list-item>
              <text:list-item text:style-override="id1-3-2-2-1-1-4">
                <text:number>4.</text:number>
                <text:p text:style-name="al">Door het plaatsen van borden conform model D5r (RVV11990) en D5l (RVV1990) met onderbord “uitgezonderd bestemmingsverkeer”, verplichte rijrichtingen uitgezonderd bestemmingsverkeer in te stellen op de aansluiting van de Heereweg met de Sportlaan waardoor niet bestemmingsverkeer op de Heereweg vanaf de noordzijde de Sportlaan in rijdt en verkeer vanaf de Sportlaan de Heereweg in noordelijke richting op rijdt;</text:p>
              </text:list-item>
              <text:list-item text:style-override="id1-3-2-2-1-1-5">
                <text:number>5.</text:number>
                <text:p text:style-name="al">door het verwijderen en plaatsen van borden conform model E6 (RVV1990) met onderbord “maximaal 1½ uur “ de bestaande gehandicaptenparkeerplaatsen op de Heereweg op te heffen en drie nieuwe gehandicaptenparkeerplaatsen met een maximale parkeerduur van 1½ uur in te stellen op de Heereweg ter hoogte van huisnummer 30, huisnummer 11 en huisnummer 3;</text:p>
              </text:list-item>
              <text:list-item text:style-override="id1-3-2-2-1-1-6">
                <text:number>6.</text:number>
                <text:p text:style-name="al">door het plaatsen van borden conform model L3 (RVV1990) en het aanbrengen van blokmarkering als bedoeld in artikel 23 lid 1E (RVV1990) bushaltes in te stellen langs de Heereweg ter hoogte van huisnummer 56 /59 en langs de Laanweg ter hoogte van het Brinklaantje; </text:p>
              </text:list-item>
              <text:list-item text:style-override="id1-3-2-2-1-1-7">
                <text:number>7.</text:number>
                <text:p text:style-name="al">door het plaatsen van een bord model E7 (RVV1990) een laad – en loszone in te stellen langs de Laanweg ter hoogte van het Brinklaantje; </text:p>
              </text:list-item>
              <text:list-item text:style-override="id1-3-2-2-1-1-8">
                <text:number>8.</text:number>
                <text:p text:style-name="al">door het plaatsen van borden conform model E7 (RVV1990) twee laad – en loszones in te stellen langs de Heereweg ter hoogte van huisnummer 45a en huisnummer 4;</text:p>
              </text:list-item>
              <text:list-item text:style-override="id1-3-2-2-1-1-9">
                <text:number>9.</text:number>
                <text:p text:style-name="al">door het plaatsen van borden conform model G11 (RVV1990) een (rondlopend) fietspad in te stellen op de aansluiting Laanweg – Sportlaan;</text:p>
              </text:list-item>
              <text:list-item text:style-override="id1-3-2-2-1-1-10">
                <text:number>10.</text:number>
                <text:p text:style-name="al">door het plaatsen van borden conform model L2 (RVV1990) alsmede het aanbrengen van markering als bedoeld in artikel 49 RVV1990 een voetgangersoversteekplaatsen (VOP) in te stellen op de Laanweg voor de aansluiting met de Sportlaan en op de Sportlaan ter hoogte van de aansluiting met de Laanweg;</text:p>
              </text:list-item>
              <text:list-item text:style-override="id1-3-2-2-1-1-11">
                <text:number>11</text:number>
                <text:p text:style-name="al">door het plaatsen van borden conform model B6 (RVV1990) alsmede het aanbrengen van markeringen als bedoeld in artikel 80 RVV1990 de voorrang te regelen op de aansluiting Laanweg / Sportlaan bij de oversteekpunten van het rondlopende fietspad op deze kruising zodanig dat autoverkeer op de Sportlaan en de Laanweg voorrang verleent aan fietsverkeer op het fietspad; </text:p>
              </text:list-item>
              <text:list-item text:style-override="id1-3-2-2-1-1-12">
                <text:number>12</text:number>
                <text:p text:style-name="al">Dat dit besluit in werking treedt na publicatie in het gemeenteblad.</text:p>
              </text:list-item>
            </text:list>
            <text:p text:style-name="tekst_bottom"/>
          </text:section>
        </text:section>
        <text:section text:name="regeling-sluiting_id1-3-2-3" text:style-name="regeling-sluiting">
          <text:section text:name="gegeven_id1-3-2-3-1" text:style-name="gegeven">
            <text:p text:style-name="dagtekening">
            <text:span text:style-name="plaats">Bergen NH</text:span>
            <text:span text:style-name="datum">25 september 2024</text:span>
          </text:p>
          </text:section>
          <text:section text:name="ondertekening_id1-3-2-3-2">
            <text:p>Het college van burgemeester en wethouders van Bergen NH </text:p>
            <text:p><text:span text:style-name="deze">Namens deze,</text:span></text:p>
            <text:p><text:span text:style-name="ondertekening_naam"><text:span text:style-name="voornaam">J.</text:span><text:span text:style-name="achternaam">Bekkers</text:span></text:span></text:p>
            <text:p>Beleidsmedewerker verkeer en vervo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Ter inzage </text:span>
        </text:p>
          <text:p text:style-name="bezwaarschrift_al">Het besluit ligt na publicatiedatum gedurende zes weken na publicatie ter inzage in het gemeentehuis. </text:p>
          <text:p text:style-name="bezwaarschrift_al">
          <text:span text:style-name="nadrukvet">Mogelijkheid van bezwaar </text:span>
        </text:p>
          <text:p text:style-name="bezwaarschrift_al">Tegen dit besluit kan iedere belanghebbende binnen zes weken na bekendmaking bezwaar maken bij de burgemeester van Bergen Postbus 175 1860 AD Bergen, door middel van het indienen van een gedagtekend en gemotiveerd ondertekend bezwaarschrift. </text:p>
          <text:p text:style-name="bezwaarschrift_al">Het indienen van een bezwaarschrift heeft geen schorsende werking. Dat betekent dat het besluit blijft gelden in de tijd dat uw bezwaarschrift in behandeling is. </text:p>
          <text:p text:style-name="bezwaarschrift_al">Kunt u een beslissing op uw bezwaarschrift niet afwachten, omdat er spoed noodzakelijk is? </text:p>
          <text:p text:style-name="bezwaarschrift_al">Dan kunt u een voorlopige voorziening aanvragen. Daarmee vraagt u de rechter om de werking van het besluit van de gemeente uit te stellen. Een voorlopige voorziening aanvragen kan alleen als u een bezwaarschrift hebt ingediend. Voor de behandeling van uw aanvraag moet u griffierecht betalen aan de rechtbank. U vraagt een voorlopige voorziening schriftelijk aan bij de voorzieningenrechter van de rechtbank Noord-Holland, Postbus 1621, 2003 BR Haarlem.</text:p>
          <text:p text:style-name="bezwaarschrift_al">Een verzoekschrift tot voorlopige voorziening kunt u ook digitaal indienen bij genoemde rechtbank via http://loket.rechtspraak.nl/bestuursrecht. Daarvoor moet u wel beschikken over een elektronische handtekening (DigiD). Kijk op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7445</text:span><text:line-break/><text:date style:data-style-name="dag" text:fixed="true" text:date-value="2024-09-25"/><text:line-break/><text:date style:data-style-name="jaar" text:fixed="true" text:date-value="2024-09-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445</text:span><text:date style:data-style-name="nicedate" text:fixed="true" text:date-value="2024-09-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7445</text:span><text:date style:data-style-name="nicedate" text:fixed="true" text:date-value="2024-09-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Bergen (NH)</meta:user-defined>
    <meta:user-defined meta:name="OVERHEID.Gemeente/OVERHEID.authority">Bergen (NH)</meta:user-defined>
    <meta:user-defined meta:name="OVERHEID.Informatietype/DC.type">officiële publicatie</meta:user-defined>
    <meta:user-defined meta:name="OVERHEIDop.Rubriek/DC.type">verkeersbesluit of -mededeling</meta:user-defined>
    <meta:user-defined meta:name="OVERHEID.Gemeente/DCTERMS.publisher">Bergen (NH)</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rgen NH - Verkeersbesluit - Schoorl centrum</meta:user-defined>
    <meta:user-defined meta:name="OVERHEIDvb.Wegcategorie/OVERHEIDvb.wegcategorie">Gebiedsontsluitingsweg binnen de bebouwde ko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Als gevolg van de herinrichting centrumgebied Schoorl is een verkeersbesluit nodig.</meta:user-defined>
    <meta:user-defined meta:name="OVERHEIDop.verkeersbordcode">A01zb</meta:user-defined>
    <meta:user-defined meta:name="OVERHEIDop.verkeersbordcode">C2</meta:user-defined>
    <meta:user-defined meta:name="OVERHEIDop.verkeersbordcode">C3</meta:user-defined>
    <meta:user-defined meta:name="OVERHEIDop.verkeersbordcode">E6</meta:user-defined>
    <meta:user-defined meta:name="OVERHEIDop.verkeersbordcode">E7</meta:user-defined>
    <meta:user-defined meta:name="OVERHEIDop.verkeersbordcode">G11</meta:user-defined>
    <meta:user-defined meta:name="OVERHEIDop.verkeersbordcode">L2</meta:user-defined>
    <meta:user-defined meta:name="OVERHEIDop.verkeersbordcode">L3</meta:user-defined>
    <meta:user-defined meta:name="OVERHEIDop.verkeersbordcode">WM9</meta:user-defined>
    <dc:language>nl</dc:language>
    <meta:user-defined meta:name="OVERHEIDop.locatietype/OVERHEIDop.gebiedsmarkering">Vlak</meta:user-defined>
    <meta:user-defined meta:name="DC.title">Verkeersbesluit Schoorl centrum</meta:user-defined>
    <meta:user-defined meta:name="DCTERMS.W3CDTF/DCTERMS.available">2024-09-25</meta:user-defined>
    <meta:user-defined meta:name="OVERHEIDop.externeBijlage">19HB0494-NS-602-DO-240219-VERKEERSBESLUIT - OVERZI|exb-2024-36746</meta:user-defined>
    <meta:user-defined meta:name="OVERHEIDop.externeBijlage">19HB0494-NS-611-DO-240219-VERKEERSBESLUIT |exb-2024-36747</meta:user-defined>
    <meta:user-defined meta:name="OVERHEIDop.externeBijlage">19HB0494-NS-612-DO-240219-VERKEERSBESLUIT |exb-2024-36748</meta:user-defined>
    <meta:user-defined meta:name="OVERHEIDop.externeBijlage">19HB0494-NS-613-DO-240219-VERKEERSBESLUIT|exb-2024-36749</meta:user-defined>
    <meta:user-defined meta:name="OVERHEIDop.externeBijlage">19HB0494-NS-614-DO-240219-VERKEERSBESLUIT|exb-2024-36750</meta:user-defined>
    <meta:user-defined meta:name="OVERHEIDop.externeBijlage">19HB0494-NS-615-DO-240219-VERKEERSBESLUIT|exb-2024-36751</meta:user-defined>
    <meta:user-defined meta:name="OVERHEIDop.externeBijlage">19HB0494-NS-616-DO-240219-VERKEERSBESLUIT|exb-2024-36752</meta:user-defined>
    <meta:user-defined meta:name="OVERHEIDop.externeBijlage">19HB0494-NS-617-DO-240219-VERKEERSBESLUIT|exb-2024-36753</meta:user-defined>
    <meta:user-defined meta:name="OVERHEIDop.externeBijlage">19HB0494-NS-618-DO-240219-VERKEERSBESLUIT|exb-2024-36754</meta:user-defined>
    <meta:user-defined meta:name="OVERHEIDop.externeBijlage">19HB0494-NS-619-DO-240219-VERKEERSBESLUIT|exb-2024-36755</meta:user-defined>
    <meta:user-defined meta:name="OVERHEIDop.externeBijlage">19HB0494-NS-620-DO-240219-VERKEERSBESLUIT|exb-2024-36756</meta:user-defined>
    <meta:user-defined meta:name="OVERHEIDop.externeBijlage">19HB0494-NS-621-DO-240219-VERKEERSBESLUIT |exb-2024-36757</meta:user-defined>
    <meta:user-defined meta:name="OVERHEIDop.externeBijlage">Negatief advies politie geredigeerd|exb-2024-36758</meta:user-defined>
    <meta:user-defined meta:name="DCTERMS.W3CDTF/OVERHEIDop.jaargang">2024</meta:user-defined>
    <meta:user-defined meta:name="OVERHEIDop.publicationIssue">407445</meta:user-defined>
    <meta:user-defined meta:name="OVERHEIDop.GmbID/DC.identifier">gmb-2024-407445</meta:user-defined>
    <meta:user-defined meta:name="OVERHEIDop.versieInformatie"/>
  </office:meta>
</office:document-meta>
</file>