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EN/ INRIT-UITRIT – VAN HOUWELINGENPLANTSOEN 2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p text:style-name="common-al">Van Houwelingenplantsoen 2 Vught, Bouwen van een woning en aanleggen inrit/uitweg, Z24-281295.</text:p>
            <text:p text:style-name="common-al"/>
            <text:p text:style-name="common-al">De vergunning is verzonden op 20 september 2024.</text:p>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407415</text:span><text:line-break/><text:date style:data-style-name="dag" text:fixed="true" text:date-value="2024-10-02"/><text:line-break/><text:date style:data-style-name="jaar" text:fixed="true" text:date-value="2024-10-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7415</text:span><text:date style:data-style-name="nicedate" text:fixed="true" text:date-value="2024-10-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7415</text:span><text:date style:data-style-name="nicedate" text:fixed="true" text:date-value="2024-10-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0/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EN/ INRIT-UITRIT – VAN HOUWELINGENPLANTSOEN 2 VUGHT</meta:user-defined>
    <meta:user-defined meta:name="DCTERMS.W3CDTF/DCTERMS.available">2024-10-02</meta:user-defined>
    <meta:user-defined meta:name="DCTERMS.W3CDTF/OVERHEIDop.jaargang">2024</meta:user-defined>
    <meta:user-defined meta:name="OVERHEIDop.publicationIssue">407415</meta:user-defined>
    <meta:user-defined meta:name="OVERHEIDop.GmbID/DC.identifier">gmb-2024-407415</meta:user-defined>
    <meta:user-defined meta:name="OVERHEIDop.versieInformatie"/>
  </office:meta>
</office:document-meta>
</file>