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bouwen van een appartementengebouw Kamerlingh Onnesstraat te Nieuwerkerk ad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september 2024 heeft de Omgevingsdienst Midden-Holland (ODMH) namens gemeente Zuidplas besloten om de beslistermijn van de aanvraag met kenmerk 2024-00015603 voor het bouwen van een appartementengebouw op de locatie Kamerlingh Onnesstraat te Nieuwerkerk ad IJssel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info@odmh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407332</text:span><text:line-break/><text:date style:data-style-name="dag" text:fixed="true" text:date-value="2024-09-25"/><text:line-break/><text:date style:data-style-name="jaar" text:fixed="true" text:date-value="2024-09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7332</text:span><text:date style:data-style-name="nicedate" text:fixed="true" text:date-value="2024-09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7332</text:span><text:date style:data-style-name="nicedate" text:fixed="true" text:date-value="2024-09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61/xml/MC-DRP-BeschikkingAfhandel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4-00015603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bouwen van een appartementengebouw Kamerlingh Onnesstraat te Nieuwerkerk ad IJssel</meta:user-defined>
    <meta:user-defined meta:name="DCTERMS.W3CDTF/DCTERMS.available">2024-09-25</meta:user-defined>
    <meta:user-defined meta:name="DCTERMS.W3CDTF/OVERHEIDop.jaargang">2024</meta:user-defined>
    <meta:user-defined meta:name="OVERHEIDop.publicationIssue">407332</meta:user-defined>
    <meta:user-defined meta:name="OVERHEIDop.GmbID/DC.identifier">gmb-2024-407332</meta:user-defined>
    <meta:user-defined meta:name="OVERHEIDop.versieInformatie"/>
  </office:meta>
</office:document-meta>
</file>