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beschikking het bouwen van een carport, Hazelaarstraat 6, 7541 WB Enschede, Verzoeklocatie 20240726015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ZUID</text:p>
            <text:p text:style-name="last-al">
            <text:span text:style-name="nadrukvet">Hazelaarstraat 6</text:span> (0153Z2024072900014): het bouwen van een carport (vergunningsvrij d.d. 23 september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406500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6500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6500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61/xml/MC-DRP-BeschikkingAfhandelin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0153Z202407290001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fhandeling beschikking het bouwen van een carport, Hazelaarstraat 6, 7541 WB Enschede, Verzoeklocatie 2024072601579</meta:user-defined>
    <meta:user-defined meta:name="DCTERMS.W3CDTF/DCTERMS.available">2024-10-02</meta:user-defined>
    <meta:user-defined meta:name="DCTERMS.W3CDTF/OVERHEIDop.jaargang">2024</meta:user-defined>
    <meta:user-defined meta:name="OVERHEIDop.publicationIssue">406500</meta:user-defined>
    <meta:user-defined meta:name="OVERHEIDop.GmbID/DC.identifier">gmb-2024-406500</meta:user-defined>
    <meta:user-defined meta:name="OVERHEIDop.versieInformatie"/>
  </office:meta>
</office:document-meta>
</file>