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ning met bijgebouw aan Wouterskamp 0 tussen nr. 4 en 10 Voor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4W01651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0 september 2024. De gemeente Barneveld neemt daarover waarschijnlijk binnen 8 weken na 20 september 2024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05732</text:span><text:line-break/><text:date style:data-style-name="dag" text:fixed="true" text:date-value="2024-09-24"/><text:line-break/><text:date style:data-style-name="jaar" text:fixed="true" text:date-value="2024-09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5732</text:span><text:date style:data-style-name="nicedate" text:fixed="true" text:date-value="2024-09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5732</text:span><text:date style:data-style-name="nicedate" text:fixed="true" text:date-value="2024-09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woning met bijgebouw aan Wouterskamp 0 tussen nr. 4 en 10 Voorthuizen</meta:user-defined>
    <meta:user-defined meta:name="DCTERMS.W3CDTF/DCTERMS.available">2024-09-24</meta:user-defined>
    <meta:user-defined meta:name="DCTERMS.W3CDTF/OVERHEIDop.jaargang">2024</meta:user-defined>
    <meta:user-defined meta:name="OVERHEIDop.publicationIssue">405732</meta:user-defined>
    <meta:user-defined meta:name="OVERHEIDop.GmbID/DC.identifier">gmb-2024-405732</meta:user-defined>
    <meta:user-defined meta:name="OVERHEIDop.versieInformatie"/>
  </office:meta>
</office:document-meta>
</file>