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Bospoort 11 B Ede, het bouwen van 14 bedrijfsunits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20 september 2024</text:p>
            <text:p text:style-name="common-al">Zaaknummer 2024W00518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405714</text:span><text:line-break/><text:date style:data-style-name="dag" text:fixed="true" text:date-value="2024-09-24"/><text:line-break/><text:date style:data-style-name="jaar" text:fixed="true" text:date-value="2024-09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5714</text:span><text:date style:data-style-name="nicedate" text:fixed="true" text:date-value="2024-09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5714</text:span><text:date style:data-style-name="nicedate" text:fixed="true" text:date-value="2024-09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7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Bospoort 11 B Ede, het bouwen van 14 bedrijfsunits.</meta:user-defined>
    <meta:user-defined meta:name="DCTERMS.W3CDTF/DCTERMS.available">2024-09-24</meta:user-defined>
    <meta:user-defined meta:name="DCTERMS.W3CDTF/OVERHEIDop.jaargang">2024</meta:user-defined>
    <meta:user-defined meta:name="OVERHEIDop.publicationIssue">405714</meta:user-defined>
    <meta:user-defined meta:name="OVERHEIDop.GmbID/DC.identifier">gmb-2024-405714</meta:user-defined>
    <meta:user-defined meta:name="OVERHEIDop.versieInformatie"/>
  </office:meta>
</office:document-meta>
</file>