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 en woonrijp maken van de Boomgaard aan de Koweblomke (OV-2024-005322)</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 en woonrijp maken van de Boomgaard aan de Koweblomke. Bij ons geregistreerd onder kenmerk: OV-2024-005322.</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0-09-2024. De gemeente Leeuwarden neemt daarover waarschijnlijk voor 15-11-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5413</text:span><text:line-break/><text:date style:data-style-name="dag" text:fixed="true" text:date-value="2024-09-24"/><text:line-break/><text:date style:data-style-name="jaar" text:fixed="true" text:date-value="2024-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5413</text:span><text:date style:data-style-name="nicedate" text:fixed="true" text:date-value="2024-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5413</text:span><text:date style:data-style-name="nicedate" text:fixed="true" text:date-value="2024-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5322</meta:user-defined>
    <dc:language>nl</dc:language>
    <meta:user-defined meta:name="OVERHEIDop.locatietype/OVERHEIDop.gebiedsmarkering">Vlak</meta:user-defined>
    <meta:user-defined meta:name="DC.title">Aanvraag omgevingsvergunning voor het bouw en woonrijp maken van de Boomgaard aan de Koweblomke (OV-2024-005322)</meta:user-defined>
    <meta:user-defined meta:name="DCTERMS.W3CDTF/DCTERMS.available">2024-09-24</meta:user-defined>
    <meta:user-defined meta:name="DCTERMS.W3CDTF/OVERHEIDop.jaargang">2024</meta:user-defined>
    <meta:user-defined meta:name="OVERHEIDop.publicationIssue">405413</meta:user-defined>
    <meta:user-defined meta:name="OVERHEIDop.GmbID/DC.identifier">gmb-2024-405413</meta:user-defined>
    <meta:user-defined meta:name="OVERHEIDop.versieInformatie"/>
  </office:meta>
</office:document-meta>
</file>