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6i042282be-6973-491a-9934-4382f7dc29b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uitgifte in erfpacht van perceel grond (perceeluitbreiding) Bijlmerdreef 104, 106, 108 en Frankemaheerd 1 te Ams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 tot uitgifte in erfpacht van een perceel grond ten behoeve van uitbreiding van het bestaande erfpachtrecht </text:span>
          </text:p>
            <text:p text:style-name="common-al">
            <text:span text:style-name="nadrukvet">Adres: Bijlmerdreef 104, 106, 108 en Frankemaheerd 1 te Amsterdam</text:span>
          </text:p>
            <text:p text:style-name="common-al">
            <text:span text:style-name="nadrukvet">Perceel bestaande erfpachtrechten: gemeente Weesperkarspel, sectie A, nummers 2201, 2202 en 2203 Gemeente Weesperkarspel, sectie L, nummers 3145, 5992- 11141, 11144, 11145, 12273, 12274, 12275, 12276, 12290, 12294, 12295, 12296, 12372, 12468, 12469 en 12470 </text:span>
          </text:p>
            <text:p text:style-name="common-al">
            <text:span text:style-name="nadrukvet">Uit te geven perceel: gemeente Weesperkarspel, sectie L, nummer 12471 (ged.)</text:span>
          </text:p>
            <text:p text:style-name="common-al">
            <text:span text:style-name="nadrukvet">Perceelgrootte uitbreiding: circa 37 m<text:span text:style-name="sup">2 </text:span></text:span>
          </text:p>
            <text:p text:style-name="common-al">Het in erfpacht uit te geven perceel staat op onderstaande kaart aangegeven met plus-arcering.</text:p>
            <text:p text:style-name="common-al">
            <draw:frame><draw:text-box><text:section text:name="plaatje_id1-3-2-1-1-7-1" text:style-name="plaatje">
              <text:p text:style-name="illustratie_id1-3-2-1-1-7-1-1"><draw:frame draw:style-name="illustratie_id1-3-2-1-1-7-1-1" text:anchor-type="paragraph" svg:width="153mm" svg:height="153.7698113207547mm"><draw:image xlink:href="Pictures/26i042282be-6973-491a-9934-4382f7dc29b5.png" xlink:type="simple"/></draw:frame></text:p>
            </text:section></draw:text-box></draw:frame>
          </text:p>
            <text:p text:style-name="common-al">De beoogd erfpachter betreft Beherend Vennoot FMH B.V. De betreffende perceel uitbreiding is groot 37 m2 en kadastraal bekend als gemeente Weesperkarspel, sectie L nummer 12471, en ligt direct aansluitend aan bestaande percelen die reeds in erfpacht zijn uitgegeven aan Beherend Vennoot FMH B.V. Het perceelsgedeelte dat bedoeld is voor de uitbreiding is thans in gebruik als toegang tot een fietsenstalling en is (zo bleek bij de kadastrale aanwijs) niet in erfpacht uitgegeven maar wel gelijktijdig met de overige percelen in gebruik genomen door Beherend Vennoot FMH B.V. Door middel van deze perceelsuitbreiding wordt het gebruik  gelegaliseerd.</text:p>
            <text:p text:style-name="common-al">
            <text:span text:style-name="nadrukvet">Onderbouwing/ motivering conform Didam </text:span>
          </text:p>
            <text:p text:style-name="common-al">De gemeente Amsterdam is van oordeel dat er slechts 1 serieuze gegadigde in aanmerking komt voor het erfpachtrecht van het betreffende gedeeltelijke perceel. Die enige serieuze gegadigde is de erfpachter die het genoemde (gedeeltelijke) perceel van 37 m2 reeds in gebruik heeft genomen en ingericht. Door haar specifieke ligging is het perceel niet zelfstandig door een derde te ontwikkelen. </text:p>
            <text:p text:style-name="common-al">
            <text:span text:style-name="nadrukvet">
              <text:span text:style-name="nadrukcur">Kort geding en Vervaltermijn</text:span>
            </text:span>
          </text:p>
            <text:p text:style-name="common-al">Partijen die zich niet kunt verenigen met dit voornemen, dienen uiterlijk 20 dagen na publicatie van het voornemen in het Gemeenteblad een gerechtelijke procedure in kort geding aanhangig te hebben gemaakt bij de afdeling privaatrecht van de rechtbank Amsterdam door middel van het laten uitbrengen van een dagvaarding in kort geding aan het adres van de gemeente Amsterdam.</text:p>
            <text:p text:style-name="last-al">De termijn van 20 kalenderdagen is een vervaltermijn. Indien niet binnen deze termijn een kort geding aanhangig is gemaakt kunnen er geen aanspraken jegens de gemeente Amsterdam ter zake de ontwikkeling van de betreffende kavel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5141</text:span><text:line-break/><text:date style:data-style-name="dag" text:fixed="true" text:date-value="2024-09-26"/><text:line-break/><text:date style:data-style-name="jaar" text:fixed="true" text:date-value="2024-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5141</text:span><text:date style:data-style-name="nicedate" text:fixed="true" text:date-value="2024-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5141</text:span><text:date style:data-style-name="nicedate" text:fixed="true" text:date-value="2024-09-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6/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Kennisgeving voornemen tot uitgifte in erfpacht van perceel grond (perceeluitbreiding) Bijlmerdreef 104, 106, 108 en Frankemaheerd 1 te Amsterdam</meta:user-defined>
    <meta:user-defined meta:name="DCTERMS.W3CDTF/DCTERMS.available">2024-09-26</meta:user-defined>
    <meta:user-defined meta:name="DCTERMS.W3CDTF/OVERHEIDop.jaargang">2024</meta:user-defined>
    <meta:user-defined meta:name="OVERHEIDop.publicationIssue">405141</meta:user-defined>
    <meta:user-defined meta:name="OVERHEIDop.GmbID/DC.identifier">gmb-2024-405141</meta:user-defined>
    <meta:user-defined meta:name="OVERHEIDop.versieInformatie"/>
  </office:meta>
</office:document-meta>
</file>