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De Kreek 16 Hoevelaken, het bouwen van een carp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W01644</text:p>
            <text:p text:style-name="common-al">Ontvangen op 18 september 2024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5108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108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108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De Kreek 16 Hoevelaken, het bouwen van een carport.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5108</meta:user-defined>
    <meta:user-defined meta:name="OVERHEIDop.GmbID/DC.identifier">gmb-2024-405108</meta:user-defined>
    <meta:user-defined meta:name="OVERHEIDop.versieInformatie"/>
  </office:meta>
</office:document-meta>
</file>