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Wilmerskamp 80, Vlagtwedde, bouwen dakkapel, datum: 1 augustus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03062</text:span><text:line-break/><text:date style:data-style-name="dag" text:fixed="true" text:date-value="2024-09-23"/><text:line-break/><text:date style:data-style-name="jaar" text:fixed="true" text:date-value="2024-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3062</text:span><text:date style:data-style-name="nicedate" text:fixed="true" text:date-value="2024-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3062</text:span><text:date style:data-style-name="nicedate" text:fixed="true" text:date-value="2024-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mgevingsplanactiviteit: Wilmerskamp 80, Vlagtwedde, bouwen dakkapel, datum: 1 augustus 2024</meta:user-defined>
    <meta:user-defined meta:name="DCTERMS.W3CDTF/DCTERMS.available">2024-09-23</meta:user-defined>
    <meta:user-defined meta:name="DCTERMS.W3CDTF/OVERHEIDop.jaargang">2024</meta:user-defined>
    <meta:user-defined meta:name="OVERHEIDop.publicationIssue">403062</meta:user-defined>
    <meta:user-defined meta:name="OVERHEIDop.GmbID/DC.identifier">gmb-2024-403062</meta:user-defined>
    <meta:user-defined meta:name="OVERHEIDop.versieInformatie"/>
  </office:meta>
</office:document-meta>
</file>