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HL WkbPublicatie melding start 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9-2024 heeft de gemeente een melding activiteit bouwen Wkb (start bouw) ontvangen voor activiteiten waarvoor geen vergunningplicht geldt op het perceel nabij Diefdijk 2a(Kadastrale perceel G-927)in Schoonrewoerd, (LDM00) G 927. De melding is</text:p>
            <text:p text:style-name="common-al">geregistreerd onder zaaknummer MSB-2024-005668. De melding betreft het bouwen van een woning.</text:p>
            <text:p text:style-name="common-al"/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schrift indienen. Voor meer informatie kunt u contact opnemen via <text:a xlink:href="mailto:omgevingsloket@vijfheerenlanden.nl" xlink:type="simple">omgevingsloket@vijfheerenlanden.nl</text:a></text:p>
            <text:p text:style-name="common-al">of telefoonnummer 088 - 599 70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402456</text:span><text:line-break/><text:date style:data-style-name="dag" text:fixed="true" text:date-value="2024-09-23"/><text:line-break/><text:date style:data-style-name="jaar" text:fixed="true" text:date-value="2024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456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456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0/xml/MC-DRP-Melding-Web-ZM.xml</meta:user-defined>
    <meta:user-defined meta:name="OVERHEID.Gemeente/DC.creator">Vijfheerenlanden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VHL WkbPublicatie melding start bouw</meta:user-defined>
    <meta:user-defined meta:name="DCTERMS.W3CDTF/DCTERMS.available">2024-09-23</meta:user-defined>
    <meta:user-defined meta:name="DCTERMS.W3CDTF/OVERHEIDop.jaargang">2024</meta:user-defined>
    <meta:user-defined meta:name="OVERHEIDop.publicationIssue">402456</meta:user-defined>
    <meta:user-defined meta:name="OVERHEIDop.GmbID/DC.identifier">gmb-2024-402456</meta:user-defined>
    <meta:user-defined meta:name="OVERHEIDop.versieInformatie"/>
  </office:meta>
</office:document-meta>
</file>