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Torenkwadrant tijdelijke gebruik gemeentegrond ivm buitenschilderwerk VVE app. aan Verzoeklocatie 20240917005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4091700513,</text:span> Torenkwadrant tijdelijke gebruik gemeentegrond ivm buitenschilderwerk VVE app. (1054642 ontvangen 17-09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54642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402159</text:span><text:line-break/><text:date style:data-style-name="dag" text:fixed="true" text:date-value="2024-09-26"/><text:line-break/><text:date style:data-style-name="jaar" text:fixed="true" text:date-value="2024-09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2159</text:span><text:date style:data-style-name="nicedate" text:fixed="true" text:date-value="2024-09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2159</text:span><text:date style:data-style-name="nicedate" text:fixed="true" text:date-value="2024-09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4642</meta:user-defined>
    <dc:language>nl</dc:language>
    <meta:user-defined meta:name="OVERHEIDop.locatietype/OVERHEIDop.gebiedsmarkering">Vlak</meta:user-defined>
    <meta:user-defined meta:name="DC.title">Aanvraag vergunning voor Torenkwadrant tijdelijke gebruik gemeentegrond ivm buitenschilderwerk VVE app. aan Verzoeklocatie 2024091700513</meta:user-defined>
    <meta:user-defined meta:name="DCTERMS.W3CDTF/DCTERMS.available">2024-09-26</meta:user-defined>
    <meta:user-defined meta:name="DCTERMS.W3CDTF/OVERHEIDop.jaargang">2024</meta:user-defined>
    <meta:user-defined meta:name="OVERHEIDop.publicationIssue">402159</meta:user-defined>
    <meta:user-defined meta:name="OVERHEIDop.GmbID/DC.identifier">gmb-2024-402159</meta:user-defined>
    <meta:user-defined meta:name="OVERHEIDop.versieInformatie"/>
  </office:meta>
</office:document-meta>
</file>