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1-09-2024 00:00 hebben wij aanvraag reguliere omgevingsvergunning voor het bouwen van een fietsenstalling - Pellehof 1 t/m 43, 7496RA in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1-09-2024 00:00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01736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73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73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751458</meta:user-defined>
    <meta:user-defined meta:name="DCTERMS.abstract">het bouwen van een fietsenstalling - Pellehof 1, 7496RA Hengevel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11-09-2024 00:00 hebben wij aanvraag reguliere omgevingsvergunning voor het bouwen van een fietsenstalling - Pellehof 1 t/m 43, 7496RA in Hengevelde ontvangen.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736</meta:user-defined>
    <meta:user-defined meta:name="OVERHEIDop.GmbID/DC.identifier">gmb-2024-401736</meta:user-defined>
    <meta:user-defined meta:name="OVERHEIDop.versieInformatie"/>
  </office:meta>
</office:document-meta>
</file>