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gunningvrij:  geen omgevingsvergunning vereist voor het slopen van een schuur en bouwen van een aanbouw op het perceel Borneoplein 6, 3818 AH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oor het slopen van een schuur en bouwen van een aanbouw op het perceel Borneoplein 6, 3818 AH Amersfoort</text:span>
          </text:p>
            <text:p text:style-name="common-al">De Gemeente Amersfoort heeft op  18-09-2024  besloten dat er geen vergunning vereist is voor het slopen van een schuur en bouwen van een aanbouw op het perceel Borneoplein 6, 3818 AH Amersfoort, met kenmerk CLZ-00013252.</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In het overzicht van de besluiten staat de datum van het versturen van het besluit vermeld. Richt het bezwaarschrift aan: Burgemeester en wethouders van Amersfoort, Postbus 4000, 3800 EA Amersfoort.</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 </text:p>
            <text:p text:style-name="common-al">
            <text:a xlink:href="http://loket.rechtspraak.nl/bestuursrecht" xlink:type="simple">http://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401530</text:span><text:line-break/><text:date style:data-style-name="dag" text:fixed="true" text:date-value="2024-09-20"/><text:line-break/><text:date style:data-style-name="jaar" text:fixed="true" text:date-value="2024-09-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1530</text:span><text:date style:data-style-name="nicedate" text:fixed="true" text:date-value="2024-09-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1530</text:span><text:date style:data-style-name="nicedate" text:fixed="true" text:date-value="2024-09-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8/xml/MC-DRP-OmgevingsvergunningAanvraa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13252</meta:user-defined>
    <dc:language>nl</dc:language>
    <meta:user-defined meta:name="OVERHEIDop.locatietype/OVERHEIDop.gebiedsmarkering">Punt</meta:user-defined>
    <meta:user-defined meta:name="DC.title">Kennisgeving vergunningvrij:  geen omgevingsvergunning vereist voor het slopen van een schuur en bouwen van een aanbouw op het perceel Borneoplein 6, 3818 AH Amersfoort</meta:user-defined>
    <meta:user-defined meta:name="DCTERMS.W3CDTF/DCTERMS.available">2024-09-20</meta:user-defined>
    <meta:user-defined meta:name="DCTERMS.W3CDTF/OVERHEIDop.jaargang">2024</meta:user-defined>
    <meta:user-defined meta:name="OVERHEIDop.publicationIssue">401530</meta:user-defined>
    <meta:user-defined meta:name="OVERHEIDop.GmbID/DC.identifier">gmb-2024-401530</meta:user-defined>
    <meta:user-defined meta:name="OVERHEIDop.versieInformatie"/>
  </office:meta>
</office:document-meta>
</file>