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Jupiterstraat 50, 1562 WS Krommenie - het bouwen van een aanbouw a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4034720 - het bouwen van een aanbouw aan de woning op de locatie Jupiterstraat 50, 1562 WS Krommenie</text:p>
            <text:p text:style-name="common-al">Aanvraag ontvangen: 10-09-2024</text:p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01086</text:span><text:line-break/><text:date style:data-style-name="dag" text:fixed="true" text:date-value="2024-09-20"/><text:line-break/><text:date style:data-style-name="jaar" text:fixed="true" text:date-value="2024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1086</text:span><text:date style:data-style-name="nicedate" text:fixed="true" text:date-value="2024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1086</text:span><text:date style:data-style-name="nicedate" text:fixed="true" text:date-value="2024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34720</meta:user-defined>
    <dc:language>nl</dc:language>
    <meta:user-defined meta:name="OVERHEIDop.locatietype/OVERHEIDop.gebiedsmarkering">Punt</meta:user-defined>
    <meta:user-defined meta:name="DC.title">Aanvraag omgevingsvergunning - Jupiterstraat 50, 1562 WS Krommenie - het bouwen van een aanbouw aan de woning</meta:user-defined>
    <meta:user-defined meta:name="DCTERMS.W3CDTF/DCTERMS.available">2024-09-20</meta:user-defined>
    <meta:user-defined meta:name="DCTERMS.W3CDTF/OVERHEIDop.jaargang">2024</meta:user-defined>
    <meta:user-defined meta:name="OVERHEIDop.publicationIssue">401086</meta:user-defined>
    <meta:user-defined meta:name="OVERHEIDop.GmbID/DC.identifier">gmb-2024-401086</meta:user-defined>
    <meta:user-defined meta:name="OVERHEIDop.versieInformatie"/>
  </office:meta>
</office:document-meta>
</file>