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carport/schuur, Spilmansdijk 5a, 7156NV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september 2024 is een aanvraag ontvangen voor het bouwen van een carport/schuur op locatie Spilmansdijk 5a, 7156NV Beltrum. De aanvraag is geregistreerd onder zaaknummer Z2024-00001190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0704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704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704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8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1190</meta:user-defined>
    <meta:user-defined meta:name="DCTERMS.abstract">Betreft: Aanvraag op locatie Spilmansdijk 5a, 7156NV Beltrum</meta:user-defined>
    <dc:language>nl</dc:language>
    <meta:user-defined meta:name="OVERHEIDop.locatietype/OVERHEIDop.gebiedsmarkering">Vlak</meta:user-defined>
    <meta:user-defined meta:name="DC.title">Aanvraag vergunning voor bouwen van een carport/schuur, Spilmansdijk 5a, 7156NV Beltrum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0704</meta:user-defined>
    <meta:user-defined meta:name="OVERHEIDop.GmbID/DC.identifier">gmb-2024-400704</meta:user-defined>
    <meta:user-defined meta:name="OVERHEIDop.versieInformatie"/>
  </office:meta>
</office:document-meta>
</file>