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Waarderweg 39 2031BN Haarlem, 0392-2024-0131729, het bouwen en slopen van gebouw 300 MSD, ontvangen op 18-09-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0656</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656</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656</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392-2024-0131729</meta:user-defined>
    <meta:user-defined meta:name="DCTERMS.abstract">het bouwen en slopen van gebouw 300 MS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Waarderweg 39 2031BN Haarlem, 0392-2024-0131729, het bouwen en slopen van gebouw 300 MSD, ontvangen op 18-09-2024</meta:user-defined>
    <meta:user-defined meta:name="DCTERMS.W3CDTF/DCTERMS.available">2024-09-20</meta:user-defined>
    <meta:user-defined meta:name="DCTERMS.W3CDTF/OVERHEIDop.jaargang">2024</meta:user-defined>
    <meta:user-defined meta:name="OVERHEIDop.publicationIssue">400656</meta:user-defined>
    <meta:user-defined meta:name="OVERHEIDop.GmbID/DC.identifier">gmb-2024-400656</meta:user-defined>
    <meta:user-defined meta:name="OVERHEIDop.versieInformatie"/>
  </office:meta>
</office:document-meta>
</file>