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8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september 2024 is een melding ontvangen waarvoor geen vergunningsplicht geldt voor de locatie Tuin 36, 5103CE Dongen. De melding is geregistreerd onder zaaknummer Z2024-00001284. De melding betreft:</text:p>
            <text:p text:style-name="common-al">- het plaatsen van een container vanaf 23-9-2024 tot 27-0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0441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441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441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284</meta:user-defined>
    <meta:user-defined meta:name="DCTERMS.abstract">Tuin 36, 5103CE Dongen</meta:user-defined>
    <dc:language>nl</dc:language>
    <meta:user-defined meta:name="OVERHEIDop.locatietype/OVERHEIDop.gebiedsmarkering">Punt</meta:user-defined>
    <meta:user-defined meta:name="DC.title">Ontvangst melding, : 18 september 2024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0441</meta:user-defined>
    <meta:user-defined meta:name="OVERHEIDop.GmbID/DC.identifier">gmb-2024-400441</meta:user-defined>
    <meta:user-defined meta:name="OVERHEIDop.versieInformatie"/>
  </office:meta>
</office:document-meta>
</file>