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3-09-2024 hebben wij aanvraag reguliere omgevingsvergunning voor het bouwen van een schuur op het adres Krudersweg 1a 7495TJ Ambt Delden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3-09-2024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00278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278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278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753757</meta:user-defined>
    <meta:user-defined meta:name="DCTERMS.abstract">het bouwen van een schuur - Krudersweg 1a, 7495TJ Ambt Del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13-09-2024 hebben wij aanvraag reguliere omgevingsvergunning voor het bouwen van een schuur op het adres Krudersweg 1a 7495TJ Ambt Delden ontvangen.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0278</meta:user-defined>
    <meta:user-defined meta:name="OVERHEIDop.GmbID/DC.identifier">gmb-2024-400278</meta:user-defined>
    <meta:user-defined meta:name="OVERHEIDop.versieInformatie"/>
  </office:meta>
</office:document-meta>
</file>