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tuinkas op een volkstuinencomplex (tuin 56), Groenewoudsedijk 60, 3528 BK Utrecht, GU-Z2024-0025601</text:p>
      <text:section text:name="zakelijke-mededeling_id1-3-2" text:style-name="zakelijke-mededeling">
        <text:section text:name="zakelijke-mededeling-tekst_id1-3-2-1" text:style-name="zakelijke-mededeling-tekst">
          <text:section text:name="tekst_id1-3-2-1-1" text:style-name="tekst">
            <text:p text:style-name="common-al">GU-Z2024-0025601</text:p>
            <text:p text:style-name="common-al">Toelichting: het bouwen van een tuinkas op een volkstuinencomplex (tuin 56)</text:p>
            <text:p text:style-name="common-al">Datum ontvangst aanvraag: 16 september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00138</text:span><text:line-break/><text:date style:data-style-name="dag" text:fixed="true" text:date-value="2024-09-20"/><text:line-break/><text:date style:data-style-name="jaar" text:fixed="true" text:date-value="2024-09-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00138</text:span><text:date style:data-style-name="nicedate" text:fixed="true" text:date-value="2024-09-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00138</text:span><text:date style:data-style-name="nicedate" text:fixed="true" text:date-value="2024-09-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25601</meta:user-defined>
    <meta:user-defined meta:name="DCTERMS.abstract">Aanvraag omgevingsvergunning, het bouwen van een tuinkas op een volkstuinencomplex (tuin 56), Groenewoudsedijk 60, 3528 BK Utrecht, GU-Z2024-0025601</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het bouwen van een tuinkas op een volkstuinencomplex (tuin 56), Groenewoudsedijk 60, 3528 BK Utrecht, GU-Z2024-0025601</meta:user-defined>
    <meta:user-defined meta:name="OVERHEIDop.datumEindeReactietermijn">2024-11-11</meta:user-defined>
    <meta:user-defined meta:name="OVERHEIDop.terinzageleggingBG">https://jeleefomgeving.nl/inzien/002220647/7461bca3-7580-11ef-a340-00505601200c</meta:user-defined>
    <meta:user-defined meta:name="DCTERMS.W3CDTF/DCTERMS.available">2024-09-20</meta:user-defined>
    <meta:user-defined meta:name="DCTERMS.W3CDTF/OVERHEIDop.jaargang">2024</meta:user-defined>
    <meta:user-defined meta:name="OVERHEIDop.publicationIssue">400138</meta:user-defined>
    <meta:user-defined meta:name="OVERHEIDop.GmbID/DC.identifier">gmb-2024-400138</meta:user-defined>
    <meta:user-defined meta:name="OVERHEIDop.versieInformatie"/>
  </office:meta>
</office:document-meta>
</file>