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gewijzigd uitvoeren van een verleende vergunning voor het bouwen van een carport aan Engelenhof 26 te Haa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Engelenhof 26, 4175 BB, Haaften, het gewijzigd uitvoeren van een verleende vergunning voor het bouwen van een carport (Bouwen), Beslistermijn verlengd tot 13-02-2024 , ODR231404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000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4044</meta:user-defined>
    <dc:language>nl</dc:language>
    <meta:user-defined meta:name="OVERHEIDop.locatietype/OVERHEIDop.gebiedsmarkering">Adres</meta:user-defined>
    <meta:user-defined meta:name="DC.title">Verlenging beslistermijn voor het gewijzigd uitvoeren van een verleende vergunning voor het bouwen van een carport aan Engelenhof 26 te Haaften</meta:user-defined>
    <meta:user-defined meta:name="DCTERMS.W3CDTF/DCTERMS.available">2024-01-02</meta:user-defined>
    <meta:user-defined meta:name="DCTERMS.W3CDTF/OVERHEIDop.jaargang">2024</meta:user-defined>
    <meta:user-defined meta:name="OVERHEIDop.publicationIssue">4000</meta:user-defined>
    <meta:user-defined meta:name="OVERHEIDop.GmbID/DC.identifier">gmb-2024-4000</meta:user-defined>
    <meta:user-defined meta:name="OVERHEIDop.versieInformatie"/>
  </office:meta>
</office:document-meta>
</file>