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DEELSSPOORBRUG TE HASKERDIJK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werkzaamheden aan de Deelsspoorbrug tussen 7 oktober 2024 07:00 uur en 14 oktober 2024 15:00 uur op de locatie Deelsspoorbrug te Haskerdijken (17 september 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9862</text:span><text:line-break/><text:date style:data-style-name="dag" text:fixed="true" text:date-value="2024-09-19"/><text:line-break/><text:date style:data-style-name="jaar" text:fixed="true" text:date-value="2024-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862</text:span><text:date style:data-style-name="nicedate" text:fixed="true" text:date-value="2024-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862</text:span><text:date style:data-style-name="nicedate" text:fixed="true" text:date-value="2024-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8/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VERLENING ONTHEFFING GELUID, DEELSSPOORBRUG TE HASKERDIJKEN</meta:user-defined>
    <meta:user-defined meta:name="DCTERMS.W3CDTF/DCTERMS.available">2024-09-19</meta:user-defined>
    <meta:user-defined meta:name="DCTERMS.W3CDTF/OVERHEIDop.jaargang">2024</meta:user-defined>
    <meta:user-defined meta:name="OVERHEIDop.publicationIssue">399862</meta:user-defined>
    <meta:user-defined meta:name="OVERHEIDop.GmbID/DC.identifier">gmb-2024-399862</meta:user-defined>
    <meta:user-defined meta:name="OVERHEIDop.versieInformatie"/>
  </office:meta>
</office:document-meta>
</file>