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automatiseren en aanpassen/vervangen van 4 bestaande handbediende stuwen aan Slufferterweg ongenummerd te Maria Hoop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Slufferterweg ong. kadastraal sectie Z, nummers 211, 212 en 262 te Maria Hoop / Echt-Susteren / verzonden 6 september 2024 / het automatiseren en aanpassen/vervangen van 4 bestaande handbediende stuwe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9 september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99824</text:span><text:line-break/><text:date style:data-style-name="dag" text:fixed="true" text:date-value="2024-09-19"/><text:line-break/><text:date style:data-style-name="jaar" text:fixed="true" text:date-value="2024-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824</text:span><text:date style:data-style-name="nicedate" text:fixed="true" text:date-value="2024-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824</text:span><text:date style:data-style-name="nicedate" text:fixed="true" text:date-value="2024-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Toestemming voor het automatiseren en aanpassen/vervangen van 4 bestaande handbediende stuwen aan Slufferterweg ongenummerd te Maria Hoop</meta:user-defined>
    <meta:user-defined meta:name="DCTERMS.W3CDTF/DCTERMS.available">2024-09-19</meta:user-defined>
    <meta:user-defined meta:name="DCTERMS.W3CDTF/OVERHEIDop.jaargang">2024</meta:user-defined>
    <meta:user-defined meta:name="OVERHEIDop.publicationIssue">399824</meta:user-defined>
    <meta:user-defined meta:name="OVERHEIDop.GmbID/DC.identifier">gmb-2024-399824</meta:user-defined>
    <meta:user-defined meta:name="OVERHEIDop.versieInformatie"/>
  </office:meta>
</office:document-meta>
</file>