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vestigen van een horecazaak met terras, Haroekoeplein 14, 3531WN Utrecht, GU-Z2024-00166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roekoeplein 14, 3531WN Utrecht</text:p>
            <text:p text:style-name="common-al">GU-Z2024-0016664</text:p>
            <text:p text:style-name="common-al">Toelichting: het vestigen van een horecazaak met terras</text:p>
            <text:p text:style-name="common-al">Datum besluit: 13 september 2024</text:p>
            <text:p text:style-name="common-al">Einddatum bezwaartermijn: 29 oktober 2024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9410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9410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9410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4-0016664</meta:user-defined>
    <meta:user-defined meta:name="DCTERMS.abstract">Aanvraag omgevingsvergunning buiten behandeling gelaten, het vestigen van een horecazaak met terras, Haroekoeplein 14, 3531WN Utrecht, GU-Z2024-0016664</meta:user-defined>
    <dc:language>nl</dc:language>
    <meta:user-defined meta:name="OVERHEIDop.locatietype/OVERHEIDop.gebiedsmarkering">Vlak</meta:user-defined>
    <meta:user-defined meta:name="DC.title">Aanvraag omgevingsvergunning buiten behandeling gelaten, het vestigen van een horecazaak met terras, Haroekoeplein 14, 3531WN Utrecht, GU-Z2024-0016664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9410</meta:user-defined>
    <meta:user-defined meta:name="OVERHEIDop.GmbID/DC.identifier">gmb-2024-399410</meta:user-defined>
    <meta:user-defined meta:name="OVERHEIDop.versieInformatie"/>
  </office:meta>
</office:document-meta>
</file>