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Rietbeemd 14 het plaatsen van een woonwagen aan Rietbeemd 14, 4907 ED Oosterhout,  (OTH01) C 54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Rietbeemd 14, 4907 ED Oosterhout,  (OTH01) C 5490,</text:span> Rietbeemd 14 het plaatsen van een woonwagen (1054523 ontvangen 16-09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4523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9359</text:span><text:line-break/><text:date style:data-style-name="dag" text:fixed="true" text:date-value="2024-09-26"/><text:line-break/><text:date style:data-style-name="jaar" text:fixed="true" text:date-value="2024-09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9359</text:span><text:date style:data-style-name="nicedate" text:fixed="true" text:date-value="2024-09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9359</text:span><text:date style:data-style-name="nicedate" text:fixed="true" text:date-value="2024-09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4523</meta:user-defined>
    <dc:language>nl</dc:language>
    <meta:user-defined meta:name="OVERHEIDop.locatietype/OVERHEIDop.gebiedsmarkering">Punt</meta:user-defined>
    <meta:user-defined meta:name="OVERHEIDop.locatietype/OVERHEIDop.gebiedsmarkering">Perceel</meta:user-defined>
    <meta:user-defined meta:name="DC.title">Aanvraag vergunning voor Rietbeemd 14 het plaatsen van een woonwagen aan Rietbeemd 14, 4907 ED Oosterhout,  (OTH01) C 5490</meta:user-defined>
    <meta:user-defined meta:name="DCTERMS.W3CDTF/DCTERMS.available">2024-09-26</meta:user-defined>
    <meta:user-defined meta:name="DCTERMS.W3CDTF/OVERHEIDop.jaargang">2024</meta:user-defined>
    <meta:user-defined meta:name="OVERHEIDop.publicationIssue">399359</meta:user-defined>
    <meta:user-defined meta:name="OVERHEIDop.GmbID/DC.identifier">gmb-2024-399359</meta:user-defined>
    <meta:user-defined meta:name="OVERHEIDop.versieInformatie"/>
  </office:meta>
</office:document-meta>
</file>