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e5ac7af5-7bd6-48bc-9b90-bfb95275752a.jpg" manifest:media-type="image/x-eps"/>
  <manifest:file-entry manifest:full-path="Pictures/Afbeelding1i4a3f83a5-1b88-4eba-883d-32098ff900c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s openbare parkeervakken alleen voor laden elektrische voertuigen aan Eyso de Wendtstraat 38 te Koll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 over het verkeersbesluit voor laadpalen. De politie is akkoord met het besluit uit oogpunt van handhaafbaarheid. </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Eyso de Wendtstraat te Koll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Eyso de Wendstraaat te Kollum aan te wijzen als parkeervakken alleen voor opladen van elektrischte voertuigen volgens de onderstaande situatietekening. Bij de parkeervakken wordt het bord E08c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Dokkum, 5 september 2024.</text:p>
            <text:p text:style-name="common-al">Namens Burgemeester en wethouders van Noardeast-Fryslân, </text:p>
            <text:p text:style-name="common-al">
            <draw:frame><draw:text-box><text:section text:name="plaatje_id1-3-2-2-1-23-1" text:style-name="plaatje">
              <text:p text:style-name="illustratie_id1-3-2-2-1-23-1-1"><draw:frame draw:style-name="illustratie_id1-3-2-2-1-23-1-1" text:anchor-type="paragraph" svg:width="50.4mm" svg:height="25.2mm"><draw:image xlink:href="Pictures/Afbeelding2ie5ac7af5-7bd6-48bc-9b90-bfb95275752a.jpg" xlink:type="simple"/></draw:frame></text:p>
            </text:section></draw:text-box></draw:frame>
          </text:p>
            <text:p text:style-name="common-al">H. Siegersma</text:p>
            <text:p text:style-name="last-al">Coördinator Romtelijke Belied en Plann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Situatietekening </text:span>
        </text:p>
          <text:p text:style-name="bezwaarschrift_al">
          <draw:frame><draw:text-box><text:section text:name="plaatje_id1-3-2-4-2-1" text:style-name="plaatje">
            <text:p text:style-name="illustratie_id1-3-2-4-2-1-1"><draw:frame draw:style-name="illustratie_id1-3-2-4-2-1-1" text:anchor-type="paragraph" svg:width="138mm" svg:height="41.8mm"><draw:image xlink:href="Pictures/Afbeelding1i4a3f83a5-1b88-4eba-883d-32098ff900c4.pn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7496</text:span><text:line-break/><text:date style:data-style-name="dag" text:fixed="true" text:date-value="2024-09-25"/><text:line-break/><text:date style:data-style-name="jaar" text:fixed="true" text:date-value="2024-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7496</text:span><text:date style:data-style-name="nicedate" text:fixed="true" text:date-value="2024-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7496</text:span><text:date style:data-style-name="nicedate" text:fixed="true" text:date-value="2024-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Noardeast-Fryslân - aanwijs parkeerplaats - Eyso de Wendtstraat 38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parkeren elektrische voertuigen aan de Eyso de Wendtstraat 38 Kollum</meta:user-defined>
    <meta:user-defined meta:name="OVERHEIDop.verkeersbordcode">E8c</meta:user-defined>
    <dc:language>nl</dc:language>
    <meta:user-defined meta:name="OVERHEIDop.locatietype/OVERHEIDop.gebiedsmarkering">Punt</meta:user-defined>
    <meta:user-defined meta:name="DC.title">Verkeersbesluit aanwijs openbare parkeervakken alleen voor laden elektrische voertuigen aan Eyso de Wendtstraat 38 te Kollum</meta:user-defined>
    <meta:user-defined meta:name="DCTERMS.W3CDTF/DCTERMS.available">2024-09-25</meta:user-defined>
    <meta:user-defined meta:name="DCTERMS.W3CDTF/OVERHEIDop.jaargang">2024</meta:user-defined>
    <meta:user-defined meta:name="OVERHEIDop.publicationIssue">397496</meta:user-defined>
    <meta:user-defined meta:name="OVERHEIDop.GmbID/DC.identifier">gmb-2024-397496</meta:user-defined>
    <meta:user-defined meta:name="OVERHEIDop.versieInformatie"/>
  </office:meta>
</office:document-meta>
</file>