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mgevingswet verleend - Tussen de Archimedeslaan en de Carolina MacGillavrylaan, Amsterdam- wijzigen van omgevingsvergunning met zaaknummer 12707877 voor bouwen van nieuw relaishuis - ProRail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verleende omgevingsvergunning met zaaknummer 12707877 / verzoeknummer 2024032900027 van 2 augustus 2024 voor het bouwen van een nieuw relaishuis op het opstelterrein Watergraafsmeer. De locatie van het project ligt nabij volkstuinencomplex Stichting ‘De Hof van Eden’.</text:p>
            <text:p text:style-name="common-al">Aanvrager: ProRail B.V.</text:p>
            <text:p text:style-name="common-al">Zaaknummer: 13111713</text:p>
            <text:p text:style-name="common-al">DSO nummer: 2024090600449</text:p>
            <text:p text:style-name="common-al">Uitkomst besluit: verlenen</text:p>
            <text:p text:style-name="common-al">Datum besluit: 13-09-2024</text:p>
            <text:p text:style-name="common-al">Bezwaar in te dienen voor: 26-10-2024</text:p>
            <text:p text:style-name="common-al">Namens: Gemeente Amsterdam</text:p>
            <text:p text:style-name="common-al">Wilt u de gepubliceerde documenten behorende bij deze bekendmaking in zien klik dan <text:a xlink:href="https://edataloket.odnzkg.nl/?q={&quot;search&quot;:&quot;13134021&quot;}" xlink:type="simple">hier</text:a>.</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
										</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
								</text:p>
            <text:p text:style-name="common-al">Voor meer informatie over het maken van bezwaar kunt u de brochure 'Bezwaar en beroep tegen een beslissing van de overheid’ downloaden van de website <text:a xlink:href="http://www.rijksoverheid.nl/documenten-en-publicaties/brochures/2015/04/14/bezwaar-en-beroep-tegen-een-beslissing-van-de-overheid.html"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709</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6709</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6709</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34021</meta:user-defined>
    <meta:user-defined meta:name="DCTERMS.abstract">Bekendmaking van Gemeente Amsterdam</meta:user-defined>
    <dc:language>nl</dc:language>
    <meta:user-defined meta:name="OVERHEIDop.locatietype/OVERHEIDop.gebiedsmarkering">Punt</meta:user-defined>
    <meta:user-defined meta:name="DC.title">Vergunning Omgevingswet verleend - Tussen de Archimedeslaan en de Carolina MacGillavrylaan, Amsterdam- wijzigen van omgevingsvergunning met zaaknummer 12707877 voor bouwen van nieuw relaishuis - ProRail B.V.</meta:user-defined>
    <meta:user-defined meta:name="DCTERMS.W3CDTF/DCTERMS.available">2024-09-18</meta:user-defined>
    <meta:user-defined meta:name="DCTERMS.W3CDTF/OVERHEIDop.jaargang">2024</meta:user-defined>
    <meta:user-defined meta:name="OVERHEIDop.publicationIssue">396709</meta:user-defined>
    <meta:user-defined meta:name="OVERHEIDop.GmbID/DC.identifier">gmb-2024-396709</meta:user-defined>
    <meta:user-defined meta:name="OVERHEIDop.versieInformatie"/>
  </office:meta>
</office:document-meta>
</file>