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cidentele festiviteit – Kloosterstraat 30,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op 28 september 2024 een melding ontvangen: </text:p>
            <text:p text:style-name="common-al">voor het houden van een incidentele festiviteit op de locatie: Kloosterstraat 30 in Goirle. De kennisgeving geldt voor de volgende dag:</text:p>
            <text:list text:style-name="id1-3-2-1-1-3">
              <text:list-item text:style-override="id1-3-2-1-1-3-1">
                <text:number>•</text:number>
                <text:p text:style-name="al">4 oktober 2024</text:p>
              </text:list-item>
            </text:list>
            <text:p text:style-name="common-al">Kenmerk: 2024-021617</text:p>
            <text:p text:style-name="last-al">Deze melding heeft betrekking op artikel 4:3 Algemene plaatselijke verordening gemeente Goirle 2024. Een (horeca)bedrijf mag maximaal 8 keer per kalenderjaar een incidentele festiviteit organiseren. Dit betreft uitsluitend een kennisge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6260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260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260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0/xml/MC-DRP-Melding-Web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incidentele festiviteit – Kloosterstraat 30, Goirle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6260</meta:user-defined>
    <meta:user-defined meta:name="OVERHEIDop.GmbID/DC.identifier">gmb-2024-396260</meta:user-defined>
    <meta:user-defined meta:name="OVERHEIDop.versieInformatie"/>
  </office:meta>
</office:document-meta>
</file>